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Beschikking verlenging beslistermijn omgevingsvergunning nabij Kuyperstraat 60 Maarssen (Kuyperstraat 58 Maarssen) - het bouwen van 26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Locatie: nabij Kuyperstraat 60 Maarssen (Kuyperstraat 58 Maarssen)</text:p>
            <text:p text:style-name="common-al">Zaakomschrijving: het bouwen van 26 appartementen</text:p>
            <text:p text:style-name="common-al">Zaaknummer: Z2024-00002130</text:p>
            <text:p text:style-name="common-al">
            <text:span text:style-name="nadrukvet">Wij verlengen eenmalig de beslistermijn</text:span>
          </text:p>
            <text:p text:style-name="common-al">Burgemeester en wethouders van Stichtse Vecht maken bekend dat de beslistermijn voor bovengenoemde aanvraag voor een omgevingsvergunning is verlengd.</text:p>
            <text:p text:style-name="common-al">Tegen het besluit om de beslistermijn te verlengen kunt u geen bezwaar maken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4-0000213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27717</text:span><text:line-break/><text:date style:data-style-name="dag" text:fixed="true" text:date-value="2025-01-24"/><text:line-break/><text:date style:data-style-name="jaar" text:fixed="true" text:date-value="2025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717</text:span><text:date style:data-style-name="nicedate" text:fixed="true" text:date-value="2025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717</text:span><text:date style:data-style-name="nicedate" text:fixed="true" text:date-value="2025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2130</meta:user-defined>
    <meta:user-defined meta:name="DCTERMS.abstract">Betreft: Beschikking verlenging beslistermijn op locatie nabij Kuyperstraat 60 Maarssen (Kuyperstraat 58 Maarssen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Stichtse Vecht - Beschikking verlenging beslistermijn omgevingsvergunning nabij Kuyperstraat 60 Maarssen (Kuyperstraat 58 Maarssen) - het bouwen van 26 appartementen</meta:user-defined>
    <meta:user-defined meta:name="DCTERMS.W3CDTF/DCTERMS.available">2025-01-24</meta:user-defined>
    <meta:user-defined meta:name="DCTERMS.W3CDTF/OVERHEIDop.jaargang">2025</meta:user-defined>
    <meta:user-defined meta:name="OVERHEIDop.publicationIssue">27717</meta:user-defined>
    <meta:user-defined meta:name="OVERHEIDop.GmbID/DC.identifier">gmb-2025-27717</meta:user-defined>
    <meta:user-defined meta:name="OVERHEIDop.versieInformatie"/>
  </office:meta>
</office:document-meta>
</file>