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2-laagse uitbouw aan de achtergevel, Duurstedelaan 31, 3525AM Utrecht, GU-Z2025-00205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0566</text:p>
            <text:p text:style-name="common-al">Toelichting: het bouwen van een 2-laagse uitbouw aan de achtergevel</text:p>
            <text:p text:style-name="common-al">Datum ontvangst aanvraag: 20 jun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4443</text:span><text:line-break/><text:date style:data-style-name="dag" text:fixed="true" text:date-value="2025-06-25"/><text:line-break/><text:date style:data-style-name="jaar" text:fixed="true" text:date-value="2025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4443</text:span><text:date style:data-style-name="nicedate" text:fixed="true" text:date-value="2025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4443</text:span><text:date style:data-style-name="nicedate" text:fixed="true" text:date-value="2025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20566</meta:user-defined>
    <meta:user-defined meta:name="DCTERMS.abstract">Toelichting: het bouwen van een 2-laagse uitbouw aan de achtergevel</meta:user-defined>
    <dc:language>nl</dc:language>
    <meta:user-defined meta:name="OVERHEIDop.locatietype/OVERHEIDop.gebiedsmarkering">Vlak</meta:user-defined>
    <meta:user-defined meta:name="DC.title">Aanvraag omgevingsvergunning, het bouwen van een 2-laagse uitbouw aan de achtergevel, Duurstedelaan 31, 3525AM Utrecht, GU-Z2025-0020566</meta:user-defined>
    <meta:user-defined meta:name="OVERHEIDop.datumEindeReactietermijn">2025-08-15</meta:user-defined>
    <meta:user-defined meta:name="OVERHEIDop.terinzageleggingBG">https://jeleefomgeving.nl/inzien/002220647/0068fadb-fb8a-47aa-9cfb-ce645dd00f6d</meta:user-defined>
    <meta:user-defined meta:name="DCTERMS.W3CDTF/DCTERMS.available">2025-06-25</meta:user-defined>
    <meta:user-defined meta:name="DCTERMS.W3CDTF/OVERHEIDop.jaargang">2025</meta:user-defined>
    <meta:user-defined meta:name="OVERHEIDop.publicationIssue">274443</meta:user-defined>
    <meta:user-defined meta:name="OVERHEIDop.GmbID/DC.identifier">gmb-2025-274443</meta:user-defined>
    <meta:user-defined meta:name="OVERHEIDop.versieInformatie"/>
  </office:meta>
</office:document-meta>
</file>