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dakkapel aan de voorkant van een woning, Joan Miróstraat 58, 3544NS Utrecht, GU-Z2025-00162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an Miróstraat 58, 3544NS Utrecht</text:p>
            <text:p text:style-name="common-al">GU-Z2025-0016277</text:p>
            <text:p text:style-name="common-al">Toelichting: het bouwen van een dakkapel aan de voorkant van een woning</text:p>
            <text:p text:style-name="common-al">Datum besluit: 19 juni 2025</text:p>
            <text:p text:style-name="common-al">Einddatum bezwaartermijn: 1 augustus 2025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597</text:span><text:line-break/><text:date style:data-style-name="dag" text:fixed="true" text:date-value="2025-06-24"/><text:line-break/><text:date style:data-style-name="jaar" text:fixed="true" text:date-value="2025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2597</text:span><text:date style:data-style-name="nicedate" text:fixed="true" text:date-value="2025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2597</text:span><text:date style:data-style-name="nicedate" text:fixed="true" text:date-value="2025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6277</meta:user-defined>
    <meta:user-defined meta:name="DCTERMS.abstract">Toelichting: het bouwen van een dakkapel aan de voorkant van een woning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dakkapel aan de voorkant van een woning, Joan Miróstraat 58, 3544NS Utrecht, GU-Z2025-0016277</meta:user-defined>
    <meta:user-defined meta:name="DCTERMS.W3CDTF/DCTERMS.available">2025-06-24</meta:user-defined>
    <meta:user-defined meta:name="DCTERMS.W3CDTF/OVERHEIDop.jaargang">2025</meta:user-defined>
    <meta:user-defined meta:name="OVERHEIDop.publicationIssue">272597</meta:user-defined>
    <meta:user-defined meta:name="OVERHEIDop.GmbID/DC.identifier">gmb-2025-272597</meta:user-defined>
    <meta:user-defined meta:name="OVERHEIDop.versieInformatie"/>
  </office:meta>
</office:document-meta>
</file>