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de 25ste Lauwersland fietsvierdaagse van 7 juli tot en met 10 jul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5-144608. De evenementenvergunning is verleend. De gemeente geeft hiermee toestemming voor het organiseren van de Lauwersland fietsvierdaagse van 7 juli t/m 10 juli 2025 aan in Kollum, Feankleaster, Aldwâld en Kollumersweach.</text:p>
            <text:p text:style-name="common-al">
            
          </text:p>
            <text:p text:style-name="common-al">Het besluit is verzonden op 19 juni 2025</text:p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1963</text:span><text:line-break/><text:date style:data-style-name="dag" text:fixed="true" text:date-value="2025-07-02"/><text:line-break/><text:date style:data-style-name="jaar" text:fixed="true" text:date-value="2025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1963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1963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2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5-144608</meta:user-defined>
    <meta:user-defined meta:name="DCTERMS.abstract">zaaknummer 2025-144608; Verleende evenementenvergunning voor het organiseren van de Lauwersland fietsvierdaagse van 7 juli t/m 10 juli 2025 in Kollum, Feankleaster, Aldwâld en Kollumersweach</meta:user-defined>
    <dc:language>nl</dc:language>
    <meta:user-defined meta:name="OVERHEIDop.locatietype/OVERHEIDop.gebiedsmarkering">Vlak</meta:user-defined>
    <meta:user-defined meta:name="DC.title">Besluit op aanvraag evenementenvergunning voor het organiseren van de 25ste Lauwersland fietsvierdaagse van 7 juli tot en met 10 juli 2025</meta:user-defined>
    <meta:user-defined meta:name="DCTERMS.W3CDTF/DCTERMS.available">2025-07-02</meta:user-defined>
    <meta:user-defined meta:name="DCTERMS.W3CDTF/OVERHEIDop.jaargang">2025</meta:user-defined>
    <meta:user-defined meta:name="OVERHEIDop.publicationIssue">271963</meta:user-defined>
    <meta:user-defined meta:name="OVERHEIDop.GmbID/DC.identifier">gmb-2025-271963</meta:user-defined>
    <meta:user-defined meta:name="OVERHEIDop.versieInformatie"/>
  </office:meta>
</office:document-meta>
</file>