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creëren van kunstmatige broedeilanden op locatie in de Zwagermieden nabij Westergeest</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4-232512. De omgevingsvergunning is verleend. De gemeente geeft hiermee toestemming voor ✔het creëren van kunstmatige broedeilanden aan in de Zwagermieden nabij Westergeest.</text:p>
            <text:p text:style-name="common-al">
            
          </text:p>
            <text:p text:style-name="common-al"/>
            <text:p text:style-name="common-al">Het besluit is verzonden op 20-01-2025.</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6768</text:span><text:line-break/><text:date style:data-style-name="dag" text:fixed="true" text:date-value="2025-01-29"/><text:line-break/><text:date style:data-style-name="jaar" text:fixed="true" text:date-value="2025-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768</text:span><text:date style:data-style-name="nicedate" text:fixed="true" text:date-value="2025-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768</text:span><text:date style:data-style-name="nicedate" text:fixed="true" text:date-value="2025-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232512</meta:user-defined>
    <meta:user-defined meta:name="DCTERMS.abstract">Verleende omgevingsvergunning voor ✔het creëren van kunstmatige broedeilanden op locatie in de Zwagermieden nabij Westergeest.</meta:user-defined>
    <dc:language>nl</dc:language>
    <meta:user-defined meta:name="OVERHEIDop.locatietype/OVERHEIDop.gebiedsmarkering">Vlak</meta:user-defined>
    <meta:user-defined meta:name="DC.title">Besluit op aanvraag omgevingsvergunning voor ✔het creëren van kunstmatige broedeilanden op locatie in de Zwagermieden nabij Westergeest</meta:user-defined>
    <meta:user-defined meta:name="DCTERMS.W3CDTF/DCTERMS.available">2025-01-29</meta:user-defined>
    <meta:user-defined meta:name="DCTERMS.W3CDTF/OVERHEIDop.jaargang">2025</meta:user-defined>
    <meta:user-defined meta:name="OVERHEIDop.publicationIssue">26768</meta:user-defined>
    <meta:user-defined meta:name="OVERHEIDop.GmbID/DC.identifier">gmb-2025-26768</meta:user-defined>
    <meta:user-defined meta:name="OVERHEIDop.versieInformatie"/>
  </office:meta>
</office:document-meta>
</file>