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nterieure exploitatieovereenkomst ‘Efterwei Nes’ </text:p>
      <text:section text:name="regeling_id1-3-2" text:style-name="regeling">
        <text:section text:name="aanhef_id1-3-2-1" text:style-name="aanhef">
          <text:section text:name="preambule_id1-3-2-1-1" text:style-name="preambule">
            <text:p text:style-name="al">
            <text:span text:style-name="nadrukcur">*Per 1 januari 2024 geldt de Omgevingswet. De bestemmingsplanprocedure voor dit plangebied wordt echter nog doorlopen onder de Wro (oud). In de Anterieure exploitatieovereenkomst is daarbij aangesloten en wordt de terminologie en wetgeving uit de Wro gehanteerd.</text:span>
          </text:p>
            <text:p text:style-name="al">Burgemeester en wethouders van de gemeente Noardeast-Fryslân maken op grond van artikel 6.24, derde lid Wet ruimtelijke ordening (Wro) bekend dat de gemeente op 22 mei 2025 een anterieure exploitatieovereenkomst ex artikel 6.24, eerste lid Wro heeft gesloten voor de ontwikkeling van het plangebied ‘Efterwei Nes’. Hier worden woningbouwkavels gerealiseerd, geschikt voor de realisatie van 6 woningen van het type 2-onder-1-kap. Het plangebied is gelegen in het noordelijke deel van het dorp Nes (kadastraal bekend gemeente Nes 2, sectie B, nummer 2756 en 2767). Een anterieure exploitatieovereenkomst is een overeenkomst over de grondexploitatie die de gemeente met de ontwikkelaar sluit om te garanderen dat de kosten en risico’s, samenhangende met de bestemmingsplanprocedure, door initiatiefnemer gedragen worden.</text:p>
            <text:p text:style-name="al">
            <text:span text:style-name="nadrukvet">Inzage</text:span>
          </text:p>
            <text:p text:style-name="al">Met ingang van 18 juni 2025 is de zakelijke omschrijving van de anterieure overeenkomst gedurende een periode van twee weken voor een ieder digitaal in te zien de website van de gemeente (<text:a xlink:href="https://www.noardeast-fryslan.nl/plannen-noardeast-fryslan-ter-inzage" xlink:type="simple">https://www.noardeast-fryslan.nl/plannen-noardeast-fryslan-ter-inzage</text:a>). Tegen de gesloten overeenkomst staat geen bezwaar of beroep open. Indien digitale inzage geen optie is, dan kunt u contact opnemen en wordt een kopie van de zakelijke omschrijving opgestuurd via e-mail of per post.</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1501</text:span><text:line-break/><text:date style:data-style-name="dag" text:fixed="true" text:date-value="2025-06-18"/><text:line-break/><text:date style:data-style-name="jaar" text:fixed="true" text:date-value="2025-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1501</text:span><text:date style:data-style-name="nicedate" text:fixed="true" text:date-value="2025-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1501</text:span><text:date style:data-style-name="nicedate" text:fixed="true" text:date-value="2025-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6/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Ruimte en infrastructuur | Organisatie en beleid</meta:user-defined>
    <dc:language>nl</dc:language>
    <meta:user-defined meta:name="OVERHEIDop.locatietype/OVERHEIDop.gebiedsmarkering">Perceel</meta:user-defined>
    <meta:user-defined meta:name="OVERHEIDop.locatietype/OVERHEIDop.gebiedsmarkering">Perceel</meta:user-defined>
    <meta:user-defined meta:name="DC.title">Bekendmaking anterieure exploitatieovereenkomst ‘Efterwei Nes’</meta:user-defined>
    <meta:user-defined meta:name="DCTERMS.W3CDTF/DCTERMS.available">2025-06-18</meta:user-defined>
    <meta:user-defined meta:name="DCTERMS.W3CDTF/OVERHEIDop.jaargang">2025</meta:user-defined>
    <meta:user-defined meta:name="OVERHEIDop.publicationIssue">261501</meta:user-defined>
    <meta:user-defined meta:name="OVERHEIDop.GmbID/DC.identifier">gmb-2025-261501</meta:user-defined>
    <meta:user-defined meta:name="OVERHEIDop.versieInformatie"/>
  </office:meta>
</office:document-meta>
</file>