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24 woningen - Over de tocht, Oostergast fase 2, Zuidhorn</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2-06-2025 een besluit genomen op de aanvraag met zaaknummer 2025011788 voor het bouwen van 24 woningen op locatie Over de tocht, Oostergast fase 2, Zuidhorn. De vergunning is verleend. Het besluit betreft de volgende onderdelen:</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58785</text:span><text:line-break/><text:date style:data-style-name="dag" text:fixed="true" text:date-value="2025-06-16"/><text:line-break/><text:date style:data-style-name="jaar" text:fixed="true" text:date-value="2025-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785</text:span><text:date style:data-style-name="nicedate" text:fixed="true" text:date-value="2025-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8785</text:span><text:date style:data-style-name="nicedate" text:fixed="true" text:date-value="2025-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11788</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p aanvraag: Omgevingsvergunning (regulier) voor het bouwen van 24 woningen - Over de tocht, Oostergast fase 2, Zuidhorn</meta:user-defined>
    <meta:user-defined meta:name="DCTERMS.W3CDTF/DCTERMS.available">2025-06-16</meta:user-defined>
    <meta:user-defined meta:name="DCTERMS.W3CDTF/OVERHEIDop.jaargang">2025</meta:user-defined>
    <meta:user-defined meta:name="OVERHEIDop.publicationIssue">258785</meta:user-defined>
    <meta:user-defined meta:name="OVERHEIDop.GmbID/DC.identifier">gmb-2025-258785</meta:user-defined>
    <meta:user-defined meta:name="OVERHEIDop.versieInformatie"/>
  </office:meta>
</office:document-meta>
</file>