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- verwijderen van asbesthoudende dakplaten van een hok na stormschade aan Houtstraat 105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Houtstraat 105, 6102 BG te Echt / Echt-Susteren / ingekomen 12 januari 2025 / slopen- verwijderen van asbesthoudende dakplaten van een hok na stormschad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5404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0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04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lopen- verwijderen van asbesthoudende dakplaten van een hok na stormschade aan Houtstraat 105 te Echt</meta:user-defined>
    <meta:user-defined meta:name="DCTERMS.W3CDTF/DCTERMS.available">2025-01-23</meta:user-defined>
    <meta:user-defined meta:name="DCTERMS.W3CDTF/OVERHEIDop.jaargang">2025</meta:user-defined>
    <meta:user-defined meta:name="OVERHEIDop.publicationIssue">25404</meta:user-defined>
    <meta:user-defined meta:name="OVERHEIDop.GmbID/DC.identifier">gmb-2025-25404</meta:user-defined>
    <meta:user-defined meta:name="OVERHEIDop.versieInformatie"/>
  </office:meta>
</office:document-meta>
</file>