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4 juni 2025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woensdag 18 juni 2025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4 juni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50866</text:span><text:line-break/><text:date style:data-style-name="dag" text:fixed="true" text:date-value="2025-06-10"/><text:line-break/><text:date style:data-style-name="jaar" text:fixed="true" text:date-value="2025-06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0866</text:span><text:date style:data-style-name="nicedate" text:fixed="true" text:date-value="2025-06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0866</text:span><text:date style:data-style-name="nicedate" text:fixed="true" text:date-value="2025-06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6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raad van de gemeente Oosterhout vergadert dinsdag 24 juni 2025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06-10</meta:user-defined>
    <meta:user-defined meta:name="DCTERMS.W3CDTF/OVERHEIDop.jaargang">2025</meta:user-defined>
    <meta:user-defined meta:name="OVERHEIDop.publicationIssue">250866</meta:user-defined>
    <meta:user-defined meta:name="OVERHEIDop.GmbID/DC.identifier">gmb-2025-250866</meta:user-defined>
    <meta:user-defined meta:name="OVERHEIDop.versieInformatie"/>
  </office:meta>
</office:document-meta>
</file>