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delaarsweg 27-1 1021BP Amsterdam, Adelaarsweg 28 1021BP Amsterdam, Reigerweg 1 1021HC Amsterdam, Reigerweg 7 1021H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trap naar kapverdieping, omzetten bergingen naar verblijfsruimte (legalisatie), plaatsen ventilatieroosters in de voorgevel en het legaliseren van een dakterras op de achterbouw</text:p>
            <text:p text:style-name="common-al">Zaakadres: Adelaarsweg 27-1 1021BP Amsterdam, Adelaarsweg 28 1021BP Amsterdam, Reigerweg 1 1021HC Amsterdam, Reigerweg 7 1021HC Amsterdam</text:p>
            <text:p text:style-name="common-al">Datum ontvangst: 09-04-2025</text:p>
            <text:p text:style-name="common-al">Zaaknummer: Z2025-015376</text:p>
            <text:p text:style-name="common-al">DSO-nummer: 20250409003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887</text:span><text:line-break/><text:date style:data-style-name="dag" text:fixed="true" text:date-value="2025-06-05"/><text:line-break/><text:date style:data-style-name="jaar" text:fixed="true" text:date-value="2025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5887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5887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15376</meta:user-defined>
    <meta:user-defined meta:name="DCTERMS.abstract">plaatsen trap naar kapverdieping, omzetten bergingen naar verblijfsruimte (legalisatie)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delaarsweg 27-1 1021BP Amsterdam, Adelaarsweg 28 1021BP Amsterdam, Reigerweg 1 1021HC Amsterdam, Reigerweg 7 1021HC Amsterdam</meta:user-defined>
    <meta:user-defined meta:name="DCTERMS.W3CDTF/DCTERMS.available">2025-06-05</meta:user-defined>
    <meta:user-defined meta:name="DCTERMS.W3CDTF/OVERHEIDop.jaargang">2025</meta:user-defined>
    <meta:user-defined meta:name="OVERHEIDop.publicationIssue">245887</meta:user-defined>
    <meta:user-defined meta:name="OVERHEIDop.GmbID/DC.identifier">gmb-2025-245887</meta:user-defined>
    <meta:user-defined meta:name="OVERHEIDop.versieInformatie"/>
  </office:meta>
</office:document-meta>
</file>