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me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ei 2025 is een melding ontvangen waarvoor geen vergunningsplicht geldt voor de locatie podium Park Vredeoord. De melding is geregistreerd onder zaaknummer Z2025-00000811. De melding betreft:</text:p>
            <text:p text:style-name="common-al">- 2 singer songwriters 4-7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44336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336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336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5-00000811</meta:user-defined>
    <meta:user-defined meta:name="DCTERMS.abstract">podium Park Vredeoord</meta:user-defined>
    <dc:language>nl</dc:language>
    <meta:user-defined meta:name="OVERHEIDop.locatietype/OVERHEIDop.gebiedsmarkering">Punt</meta:user-defined>
    <meta:user-defined meta:name="DC.title">Ontvangst melding, : 23 mei 2025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4336</meta:user-defined>
    <meta:user-defined meta:name="OVERHEIDop.GmbID/DC.identifier">gmb-2025-244336</meta:user-defined>
    <meta:user-defined meta:name="OVERHEIDop.versieInformatie"/>
  </office:meta>
</office:document-meta>
</file>