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zijdakvlak, Oreganoweg 2, 3541SK Utrecht, GU-Z2025-00092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reganoweg 2, 3541SK Utrecht</text:p>
            <text:p text:style-name="common-al">GU-Z2025-0009243</text:p>
            <text:p text:style-name="common-al">Toelichting: het bouwen van een dakkapel op het zij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jul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3709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709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709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9243</meta:user-defined>
    <meta:user-defined meta:name="DCTERMS.abstract">Toelichting: het bouwen van een dakkapel op het zij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zijdakvlak, Oreganoweg 2, 3541SK Utrecht, GU-Z2025-0009243</meta:user-defined>
    <meta:user-defined meta:name="OVERHEIDop.datumEindeReactietermijn">2025-07-14</meta:user-defined>
    <meta:user-defined meta:name="OVERHEIDop.terinzageleggingBG">https://jeleefomgeving.nl/inzien/002220647/f32f7959-9f1a-44bf-9f1a-9e3930ce5c97</meta:user-defined>
    <meta:user-defined meta:name="DCTERMS.W3CDTF/DCTERMS.available">2025-06-04</meta:user-defined>
    <meta:user-defined meta:name="DCTERMS.W3CDTF/OVERHEIDop.jaargang">2025</meta:user-defined>
    <meta:user-defined meta:name="OVERHEIDop.publicationIssue">243709</meta:user-defined>
    <meta:user-defined meta:name="OVERHEIDop.GmbID/DC.identifier">gmb-2025-243709</meta:user-defined>
    <meta:user-defined meta:name="OVERHEIDop.versieInformatie"/>
  </office:meta>
</office:document-meta>
</file>