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Abdis van Thornstraat 33 Het isoleren van het dak en plaatsen kozijnen balkon aan Abdis van Thornstraat 33, 4901 ZA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Abdis van Thornstraat 33, 4901 ZA Oosterhout,</text:span> Abdis van Thornstraat 33 Het isoleren van het dak en plaatsen kozijnen balkon (1072429 ontvangen 29-05-2025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72429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41682</text:span><text:line-break/><text:date style:data-style-name="dag" text:fixed="true" text:date-value="2025-06-12"/><text:line-break/><text:date style:data-style-name="jaar" text:fixed="true" text:date-value="2025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1682</text:span><text:date style:data-style-name="nicedate" text:fixed="true" text:date-value="2025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1682</text:span><text:date style:data-style-name="nicedate" text:fixed="true" text:date-value="2025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2429</meta:user-defined>
    <dc:language>nl</dc:language>
    <meta:user-defined meta:name="OVERHEIDop.locatietype/OVERHEIDop.gebiedsmarkering">Punt</meta:user-defined>
    <meta:user-defined meta:name="DC.title">Aanvraag vergunning voor Abdis van Thornstraat 33 Het isoleren van het dak en plaatsen kozijnen balkon aan Abdis van Thornstraat 33, 4901 ZA Oosterhout</meta:user-defined>
    <meta:user-defined meta:name="DCTERMS.W3CDTF/DCTERMS.available">2025-06-12</meta:user-defined>
    <meta:user-defined meta:name="DCTERMS.W3CDTF/OVERHEIDop.jaargang">2025</meta:user-defined>
    <meta:user-defined meta:name="OVERHEIDop.publicationIssue">241682</meta:user-defined>
    <meta:user-defined meta:name="OVERHEIDop.GmbID/DC.identifier">gmb-2025-241682</meta:user-defined>
    <meta:user-defined meta:name="OVERHEIDop.versieInformatie"/>
  </office:meta>
</office:document-meta>
</file>