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FLAEIJELFEESTEN, BUITENWEG TEGENOVER NR 5 EN 7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het evenement Flaeijelfeest op 25, 26, 27 en 28 september 2025 op de locatie Buitenweg tegenover nummer 5 en 7 in Oudehorne.</text:p>
            <text:p text:style-name="tussenkopcur">Ter inzage</text:p>
            <text:p text:style-name="common-al">De aanvraag alsmede de daarbij behorende stukken liggen van 30 mei 2025 tot en met 13 juni 2025 gedurende twee weken ter inzage in het gemeentehuis. U kunt de aanvraag op afspraak inzien. Neem dan contact op met team Bijzondere Wetten, telefoonnummer 14 0513.</text:p>
            <text:p text:style-name="common-al">Op verzoek kunnen stukken die openbaar zijn per mail worden toegezonden. Daarvoor kunt u een mail sturen naar bijzonderewetten@heerenveen.nl.</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Z.25.491871’.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8148</text:span><text:line-break/><text:date style:data-style-name="dag" text:fixed="true" text:date-value="2025-06-02"/><text:line-break/><text:date style:data-style-name="jaar" text:fixed="true" text:date-value="2025-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8148</text:span><text:date style:data-style-name="nicedate" text:fixed="true" text:date-value="2025-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8148</text:span><text:date style:data-style-name="nicedate" text:fixed="true" text:date-value="2025-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4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AANVRAAG EVENEMENTENVERGUNNING FLAEIJELFEESTEN, BUITENWEG TEGENOVER NR 5 EN 7 OUDEHORNE</meta:user-defined>
    <meta:user-defined meta:name="DCTERMS.W3CDTF/DCTERMS.available">2025-06-02</meta:user-defined>
    <meta:user-defined meta:name="DCTERMS.W3CDTF/OVERHEIDop.jaargang">2025</meta:user-defined>
    <meta:user-defined meta:name="OVERHEIDop.publicationIssue">238148</meta:user-defined>
    <meta:user-defined meta:name="OVERHEIDop.GmbID/DC.identifier">gmb-2025-238148</meta:user-defined>
    <meta:user-defined meta:name="OVERHEIDop.versieInformatie"/>
  </office:meta>
</office:document-meta>
</file>