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Besluit Maatwerkvoorschriften Willem van der Ploegweg 1 te Munnekezijl</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Met dit bericht laat de gemeente u weten dat er misschien iets verandert in uw omgeving.</text:p>
            <text:p text:style-name="common-al">
            <text:span text:style-name="nadrukvet">Kennisgeving voornemen Besluit Maatwerkvoorschriften</text:span>
          </text:p>
            <text:p text:style-name="common-al">Verleend aan: Deelrijk Hydrogen</text:p>
            <text:p text:style-name="common-al">Betreft: Voornemen maatwerkvoorschriften waterstofvulinstallatie</text:p>
            <text:p text:style-name="common-al">Locatie: Willem van der Ploegweg 1 te Munnekezijl, gemeente Noardeast-Fryslân</text:p>
            <text:p text:style-name="common-al">Het college van B&amp;W is voornemens ambtshalve maatwerkvoorschriften op te stellen onder kenmerk </text:p>
            <text:p text:style-name="common-al">2025-FUMO-0100215.</text:p>
            <text:p text:style-name="common-al">Belanghebbenden kunnen gedurende zes weken met ingang van de in de kennisgeving vermelde dag waarop het ontwerp ter inzage is gelegd eventuele zienswijzen of adviezen over de ontwerpbeschikking indienen bij het college van burgemeester en wethouders van de gemeente Noardeast-Fryslân.</text:p>
            <text:p text:style-name="common-al">Voor inlichtingen of het indienen van mondelinge zienswijzen neemt u contact op met de FUMO, </text:p>
            <text:p text:style-name="common-al">e-mail <text:a xlink:href="mailto:vsa@fumo.nl" xlink:type="simple">vsa@fumo.nl</text:a> of tel. 0566-75 03 00. Bezoekadres: J.W. de Visserwei 10, 9001 ZE Grou.</text:p>
            <text:p text:style-name="common-al">De ontwerpbeschikking ligt ter inzage: </text:p>
            <text:p text:style-name="common-al">- bij de FUMO, elke werkdag van 9.00 tot 16.00 uur (vooraf contact opnemen);</text:p>
            <text:p text:style-name="common-al">- in het gemeentehuis te Dokkum (vooraf contact opnemen).</text:p>
            <text:p text:style-name="common-al">Zienswijzen moeten bevatten: naam en adres, het kenmerk van het betreffende besluit, motivering, datum en ondertekening.</text:p>
            <text:p text:style-name="common-al">Zienswijzen kunt u sturen naar: Gemeente Noardeast-Fryslân, Postbus 1, 9100 AA DOKKU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35252</text:span><text:line-break/><text:date style:data-style-name="dag" text:fixed="true" text:date-value="2025-06-04"/><text:line-break/><text:date style:data-style-name="jaar" text:fixed="true" text:date-value="2025-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35252</text:span><text:date style:data-style-name="nicedate" text:fixed="true" text:date-value="2025-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35252</text:span><text:date style:data-style-name="nicedate" text:fixed="true" text:date-value="2025-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0/xml/MC-DRP-Meld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20231513</meta:user-defined>
    <dc:language>nl</dc:language>
    <meta:user-defined meta:name="OVERHEIDop.locatietype/OVERHEIDop.gebiedsmarkering">Adres</meta:user-defined>
    <meta:user-defined meta:name="DC.title">Kennisgeving voornemen Besluit Maatwerkvoorschriften Willem van der Ploegweg 1 te Munnekezijl</meta:user-defined>
    <meta:user-defined meta:name="DCTERMS.W3CDTF/DCTERMS.available">2025-06-04</meta:user-defined>
    <meta:user-defined meta:name="DCTERMS.W3CDTF/OVERHEIDop.jaargang">2025</meta:user-defined>
    <meta:user-defined meta:name="OVERHEIDop.publicationIssue">235252</meta:user-defined>
    <meta:user-defined meta:name="OVERHEIDop.GmbID/DC.identifier">gmb-2025-235252</meta:user-defined>
    <meta:user-defined meta:name="OVERHEIDop.versieInformatie"/>
  </office:meta>
</office:document-meta>
</file>