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Veldhuizenlaan 28, 3454ED De Meern, GU-Z2025-00145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ldhuizenlaan 28, 3454ED De Meern</text:p>
            <text:p text:style-name="common-al">GU-Z2025-0014501</text:p>
            <text:p text:style-name="common-al">Toelichting: het bouwen van een dakkapel aan de voo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jul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5077</text:span><text:line-break/><text:date style:data-style-name="dag" text:fixed="true" text:date-value="2025-06-02"/><text:line-break/><text:date style:data-style-name="jaar" text:fixed="true" text:date-value="2025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5077</text:span><text:date style:data-style-name="nicedate" text:fixed="true" text:date-value="2025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5077</text:span><text:date style:data-style-name="nicedate" text:fixed="true" text:date-value="2025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4501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Veldhuizenlaan 28, 3454ED De Meern, GU-Z2025-0014501</meta:user-defined>
    <meta:user-defined meta:name="OVERHEIDop.datumEindeReactietermijn">2025-07-08</meta:user-defined>
    <meta:user-defined meta:name="OVERHEIDop.terinzageleggingBG">https://jeleefomgeving.nl/inzien/002220647/42eedf01-d8eb-41cb-85c8-5256131e0632</meta:user-defined>
    <meta:user-defined meta:name="DCTERMS.W3CDTF/DCTERMS.available">2025-06-02</meta:user-defined>
    <meta:user-defined meta:name="DCTERMS.W3CDTF/OVERHEIDop.jaargang">2025</meta:user-defined>
    <meta:user-defined meta:name="OVERHEIDop.publicationIssue">235077</meta:user-defined>
    <meta:user-defined meta:name="OVERHEIDop.GmbID/DC.identifier">gmb-2025-235077</meta:user-defined>
    <meta:user-defined meta:name="OVERHEIDop.versieInformatie"/>
  </office:meta>
</office:document-meta>
</file>