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uitbouw met nokverhoging aan de achterkant van een woning, Van Zuylenstraat 15, 3454ET De Meern, GU-Z2024-00342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Zuylenstraat 15, 3454ET De Meern</text:p>
            <text:p text:style-name="common-al">GU-Z2024-0034240</text:p>
            <text:p text:style-name="common-al">Toelichting: het bouwen van een dakuitbouw met nokverhoging aan de achte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00</text:span><text:line-break/><text:date style:data-style-name="dag" text:fixed="true" text:date-value="2025-01-21"/><text:line-break/><text:date style:data-style-name="jaar" text:fixed="true" text:date-value="2025-0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00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400</text:span><text:date style:data-style-name="nicedate" text:fixed="true" text:date-value="2025-0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4240</meta:user-defined>
    <meta:user-defined meta:name="DCTERMS.abstract">Toelichting: het bouwen van een dakuitbouw met nokverhoging aan de achte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uitbouw met nokverhoging aan de achterkant van een woning, Van Zuylenstraat 15, 3454ET De Meern, GU-Z2024-0034240</meta:user-defined>
    <meta:user-defined meta:name="OVERHEIDop.datumEindeReactietermijn">2025-02-28</meta:user-defined>
    <meta:user-defined meta:name="OVERHEIDop.terinzageleggingBG">https://jeleefomgeving.nl/inzien/002220647/0df625a0-d4a2-11ef-a344-00505601200c</meta:user-defined>
    <meta:user-defined meta:name="DCTERMS.W3CDTF/DCTERMS.available">2025-01-21</meta:user-defined>
    <meta:user-defined meta:name="DCTERMS.W3CDTF/OVERHEIDop.jaargang">2025</meta:user-defined>
    <meta:user-defined meta:name="OVERHEIDop.publicationIssue">23400</meta:user-defined>
    <meta:user-defined meta:name="OVERHEIDop.GmbID/DC.identifier">gmb-2025-23400</meta:user-defined>
    <meta:user-defined meta:name="OVERHEIDop.versieInformatie"/>
  </office:meta>
</office:document-meta>
</file>