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van een perceel met opstal gelegen aan de Jupiterweg 20 te Dronten door de gemeente Dront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gemeente Dronten heeft het voornemen om een perceel met opstal te vervreemden aan Stichting Hospice en vrijwillige terminale zorg thuis: Hospice Dronten, hierna te noemen: ‘Stichting Hospice’. Dit betreft een perceel met opstal dat gelegen is aan Jupiterweg 20 (8251 AX) te Dronten. Kadastraal bekend gemeente Dronten, sectie A, nummer 9997 (ged.), ter grootte van circa 2.356 m2. Hierna ook wel te noemen: ‘het Perceel’. </text:p>
            <text:p text:style-name="al"/>
            <text:p text:style-name="al">Door het aangaan van een koop- en realisatieovereenkomst met betrekking tot het genoemde Perceel, wordt uitvoering gegeven aan de sloop dan wel verbouwing van de bestaande opstal, ten behoeve van de bouw van een nieuwe hospice op deze locatie in de gemeente Dronten. Dit nieuwe hospice zal het huidige hospice vervangen. Het perceel heeft de bestemming ‘maatschappelijke voorziening zonder winstoogmerk’ en mag derhalve uitsluitend worden aangewend voor een dergelijke functie.</text:p>
            <text:p text:style-name="al"/>
            <text:p text:style-name="al">Naar het oordeel van de gemeente Dronten is Stichting Hospice de enige serieuze gegadigde die in aanmerking komt voor het sluiten van een koop-realisatieovereenkomst, dit om de navolgende redenen:</text:p>
            <text:p text:style-name="al"/>
            <text:p text:style-name="al">1. De gemeente Dronten hecht veel waarde aan het versterken van de maatschappelijke saamhorigheid. Stichting Hospice speelt al jaren een cruciale rol in het welzijn van de inwoners voor de gemeente Dronten. Het is dan ook consistent met het gemeentelijk beleid om te zorgen voor een langdurige samenwerking met Stichting Hospice, gezien de waarde en maatschappelijke verwevenheid die deze organisatie biedt aan de gemeenschap in Dronten.</text:p>
            <text:p text:style-name="al">2. Het huidige gebouw van Stichting Hospice beschikt over een te beperkte schaalgrootte om binnen een financieel duurzaam kader te functioneren en is daarnaast toe aan een ingrijpende modernisering. Een nieuwe locatie biedt de mogelijkheid tot realisatie van een toekomstbestendig hospice dat aansluit bij de demografische ontwikkelingen binnen de gemeente Dronten.</text:p>
            <text:p text:style-name="al">3. Aangezien Stichting Hospice de enige partij is die deze cruciale zorg en ondersteuning biedt in de regio, is het van groot belang dat het behoud van deze zorgcontinuïteit wordt gewaarborgd. In dit geval is een 1-op-1 gunning niet alleen een praktische oplossing, maar ook een noodzakelijke maatregel om de continuïteit van zorg voor de inwoners van de gemeente Dronten te waarborgen, en zo de maatschappelijke belangen te dienen.</text:p>
            <text:p text:style-name="al"/>
            <text:p text:style-name="al">Uit de hiervoor genoemde argumenten, in onderlinge samenhang bezien, vloeit voort dat de gemeente Dronten van oordeel is dat er op grond van objectieve, redelijke en toetsbare criteria, slechts één serieuze gegadigde in aanmerking komt voor het sluiten van een koop-realisatieovereenkomst. </text:p>
            <text:p text:style-name="al"/>
            <text:p text:style-name="al">
            <text:span text:style-name="nadrukvet">
              <text:span text:style-name="nadrukondlijn">Vervaltermijn</text:span>
            </text:span>
          </text:p>
            <text:p text:style-name="al"/>
            <text:p text:style-name="al">Indien u zich niet kunt verenigen met het voornemen tot vervreemding van het hierboven genoemde Perceel en meent u zelf eveneens in aanmerking te komen voor de verwerving ervan, dan wordt u verzocht dit binnen 20 kalenderdagen na de datum van deze publicatie schriftelijk kenbaar te maken aan de gemeente Dronten. In uw schrijven dient u gemotiveerd uiteen te zetten waarom u zich niet kunt verenigen met de voorgenomen vervreemding. Vermeld in uw brief/e-mail duidelijk: 'Bezwaar vervreemding grond (Jupiterweg 20 te Dronten)'. Uw reactie kunt u richten aan:</text:p>
            <text:p text:style-name="al"/>
            <text:p text:style-name="al">Het college van burgemeester en wethouders van de gemeente Dronten</text:p>
            <text:p text:style-name="al">T.a.v. de heer M. Falkena</text:p>
            <text:p text:style-name="al">Postbus 100</text:p>
            <text:p text:style-name="al">8250 AC DRONTEN</text:p>
            <text:p text:style-name="al">mail: m.falkena@dronten.nl</text:p>
            <text:p text:style-name="al">Indien de gemeente Dronten geen bezwaren ontvangt tegen de voorgenomen vervreemding binnen de hiervoor gestelde termijn, dan zal de gemeente Dronten tot verkoop overgaan.</text:p>
            <text:p text:style-name="al"/>
            <text:p text:style-name="al">Voor nadere inlichtingen kunt u zich wenden tot de heer Falkena e-mailadres: m.falkena@dronten.nl.</text:p>
            <text:p text:style-name="al"/>
            <text:p text:style-name="al"/>
            <text:p text:style-name="al">Dronten, 28-05-2025</text:p>
            <text:p text:style-name="al"/>
            <text:p text:style-name="al"/>
            <text:p text:style-name="al"/>
          </text:section>
        </text:section>
        <text:section text:name="regeling-sluiting_id1-3-2-3" text:style-name="regeling-sluiting">
          <text:section text:name="ondertekening_id1-3-2-3-1">
            <text:p><text:span text:style-name="functie">Het college van Dronten, </text:span></text:p>
            <text:p><text:span text:style-name="functie">secretaris, drs. R. Hammenga; </text:span></text:p>
            <text:p><text:span text:style-name="functie">burgemeester, drs. J.P. Gebb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233260</text:span><text:line-break/><text:date style:data-style-name="dag" text:fixed="true" text:date-value="2025-05-28"/><text:line-break/><text:date style:data-style-name="jaar" text:fixed="true" text:date-value="2025-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3260</text:span><text:date style:data-style-name="nicedate" text:fixed="true" text:date-value="2025-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3260</text:span><text:date style:data-style-name="nicedate" text:fixed="true" text:date-value="2025-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5/xml/MC-DRP-OverigeInformatie-Web-CB.xml</meta:user-defined>
    <meta:user-defined meta:name="OVERHEID.Gemeente/DC.creator">Dronten</meta:user-defined>
    <meta:user-defined meta:name="OVERHEID.Informatietype/DC.type">officiële publicatie</meta:user-defined>
    <meta:user-defined meta:name="OVERHEIDop.Rubriek/DC.type">overige overheidsinformatie</meta:user-defined>
    <meta:user-defined meta:name="OVERHEID.Gemeente/OVERHEID.authority">Dronten</meta:user-defined>
    <meta:user-defined meta:name="OVERHEID.Gemeente/DCTERMS.publisher">Dronte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Voorgenomen verkoop van een perceel met opstal gelegen aan de Jupiterweg 20 te Dronten door de gemeente Dronten</meta:user-defined>
    <meta:user-defined meta:name="DCTERMS.W3CDTF/DCTERMS.available">2025-05-28</meta:user-defined>
    <meta:user-defined meta:name="DCTERMS.W3CDTF/OVERHEIDop.jaargang">2025</meta:user-defined>
    <meta:user-defined meta:name="OVERHEIDop.publicationIssue">233260</meta:user-defined>
    <meta:user-defined meta:name="OVERHEIDop.GmbID/DC.identifier">gmb-2025-233260</meta:user-defined>
    <meta:user-defined meta:name="OVERHEIDop.versieInformatie"/>
  </office:meta>
</office:document-meta>
</file>