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bij de woning, Mabeliastraat 21, 3454EA De Meern,  GU-Z2025-00107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beliastraat 21, 3454EA De Meern</text:p>
            <text:p text:style-name="common-al">GU-Z2025-0010715</text:p>
            <text:p text:style-name="common-al">Toelichting: het bouwen van een uitbouw bij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2156</text:span><text:line-break/><text:date style:data-style-name="dag" text:fixed="true" text:date-value="2025-05-28"/><text:line-break/><text:date style:data-style-name="jaar" text:fixed="true" text:date-value="2025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2156</text:span><text:date style:data-style-name="nicedate" text:fixed="true" text:date-value="2025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2156</text:span><text:date style:data-style-name="nicedate" text:fixed="true" text:date-value="2025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0715</meta:user-defined>
    <meta:user-defined meta:name="DCTERMS.abstract">Toelichting: het bouwen van een uitbouw bij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uitbouw bij de woning, Mabeliastraat 21, 3454EA De Meern,  GU-Z2025-0010715</meta:user-defined>
    <meta:user-defined meta:name="DCTERMS.W3CDTF/DCTERMS.available">2025-05-28</meta:user-defined>
    <meta:user-defined meta:name="DCTERMS.W3CDTF/OVERHEIDop.jaargang">2025</meta:user-defined>
    <meta:user-defined meta:name="OVERHEIDop.publicationIssue">232156</meta:user-defined>
    <meta:user-defined meta:name="OVERHEIDop.GmbID/DC.identifier">gmb-2025-232156</meta:user-defined>
    <meta:user-defined meta:name="OVERHEIDop.versieInformatie"/>
  </office:meta>
</office:document-meta>
</file>