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2-1-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1-3-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2-1-3-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3">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2-3-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2-2-3-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2-2-3-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2-2-3-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2-2-3-5">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2-3-3-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2-3-3-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2-3-3-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2-3-3-4">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2-3-3-5">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2-3-3-6">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3">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2-4-3-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2-4-3-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1-2-4-3-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1-2-4-3-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3">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1-2-5-3-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1-2-5-3-2">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6-3">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1-2-6-3-1">
      <text:list-level-style-number style:num-format="" style:num-prefix="6.1." text:level="1" text:start-value="61">
        <style:list-level-properties text:min-label-width="10mm"/>
      </text:list-level-style-number>
      <text:list-level-style-number style:num-format="" style:num-prefix="6.1." text:level="2">
        <style:list-level-properties text:min-label-width="10mm" text:space-before="10mm"/>
      </text:list-level-style-number>
    </text:list-style>
    <text:list-style style:name="id1-3-2-2-1-2-6-3-2">
      <text:list-level-style-number style:num-format="" style:num-prefix="6.2." text:level="1" text:start-value="62">
        <style:list-level-properties text:min-label-width="10mm"/>
      </text:list-level-style-number>
      <text:list-level-style-number style:num-format="" style:num-prefix="6.2." text:level="2">
        <style:list-level-properties text:min-label-width="10mm" text:space-before="10mm"/>
      </text:list-level-style-number>
    </text:list-style>
  </office:automatic-styles>
  <office:body>
    <office:text>
      <text:p text:style-name="new_page_staatscourant"/>
      <text:p text:style-name="single-kop-titel">Gebruikersvoorwaarden kabelgoottegels (2.0 – 8 mei 2025)</text:p>
      <text:section text:name="regeling_id1-3-2" text:style-name="regeling">
        <text:section text:name="aanhef_id1-3-2-1" text:style-name="aanhef">
          <text:section text:name="preambule_id1-3-2-1-1" text:style-name="preambule">
            <text:p text:style-name="al">De aanvrager gaat akkoord met de onderstaande gebruikersvoorwaarden voor de kabelgoottegels.</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
                <text:span text:style-name="nadrukvet">Randvoorwaarden voor toepasbaarheid kabelgoottegels</text:span>
              </text:p>
                <text:list text:style-name="id1-3-2-2-1-2-1-3">
                  <text:list-item text:style-override="id1-3-2-2-1-2-1-3-1">
                    <text:number>1.1.</text:number>
                    <text:p text:style-name="al">De aanvrager is in het bezit van een elektrische auto.</text:p>
                  </text:list-item>
                  <text:list-item text:style-override="id1-3-2-2-1-2-1-3-2">
                    <text:number>1.2.</text:number>
                    <text:p text:style-name="al">Als de aanvragen kan parkeren op eigen obstakelvrij terrein, zoals een oprit, garage(box) of carport binnen 100 meter van de woning, komt de aanvrager niet in aanmerking voor kabelgoottegels. </text:p>
                  </text:list-item>
                  <text:list-item text:style-override="id1-3-2-2-1-2-1-3-3">
                    <text:number>1.3.</text:number>
                    <text:p text:style-name="al">De parkeerplaats, waar met behulp van kabelgoottegels wordt opgeladen, grenst gelijk aan het voetpad. De kabels mogen niet over een openbare gras- of groenstrook, fietspad of weg lopen. </text:p>
                  </text:list-item>
                  <text:list-item text:style-override="id1-3-2-2-1-2-1-3-4">
                    <text:number>1.4.</text:number>
                    <text:p text:style-name="al">De kabelgoottegels worden altijd in een rechte lijn aangelegd. Hoeken of bochten zijn niet mogelijk. Aanleg gebeurt bij voorkeur ter hoogte van de locatie van de meterkast van het adres waarvoor de kabelgoottegels zijn aangevraagd.</text:p>
                  </text:list-item>
                  <text:list-item text:style-override="id1-3-2-2-1-2-1-3-5">
                    <text:number>1.5.</text:number>
                    <text:p text:style-name="al">De maximale lengte voor de aanleg van de kabelgoottegels is 3,2 meter, exclusief trottoirband. Dit is in overeenstemming met de maximale comfortabele breedte van een voetpad, zoals omschreven in de verkeer- en vervoervisie (2024).</text:p>
                  </text:list-item>
                </text:list>
              </text:list-item>
              <text:list-item text:style-override="id1-3-2-2-1-2-2">
                <text:number>2.</text:number>
                <text:p text:style-name="al">
                <text:span text:style-name="nadrukvet">Aanvragen en aanleggen van kabelgoottegels</text:span>
              </text:p>
                <text:list text:style-name="id1-3-2-2-1-2-2-3">
                  <text:list-item text:style-override="id1-3-2-2-1-2-2-3-1">
                    <text:number>2.1.</text:number>
                    <text:p text:style-name="al">Aanvragen kunnen alleen worden ingediend via het e-loket van de gemeente Krimpen aan den IJssel.</text:p>
                  </text:list-item>
                  <text:list-item text:style-override="id1-3-2-2-1-2-2-3-2">
                    <text:number>2.2.</text:number>
                    <text:p text:style-name="al">Een medewerker van de gemeente Krimpen aan den IJssel beoordeelt de artikelen 1.1 – 1.5 uit deze voorwaarden na het indienen van een aanvraag.</text:p>
                  </text:list-item>
                  <text:list-item text:style-override="id1-3-2-2-1-2-2-3-3">
                    <text:number>2.3.</text:number>
                    <text:p text:style-name="al">De eerste reactie op een aanvraag volgt binnen 6 weken.</text:p>
                  </text:list-item>
                  <text:list-item text:style-override="id1-3-2-2-1-2-2-3-4">
                    <text:number>2.4.</text:number>
                    <text:p text:style-name="al">Het aanleggen van de kabelgoottegels volgt na positieve beoordeling zo snel als mogelijk. Dit is echter afhankelijk van de voorraad van de kabelgoottegels. Hierdoor kan het in sommige situaties langer duren.</text:p>
                  </text:list-item>
                  <text:list-item text:style-override="id1-3-2-2-1-2-2-3-5">
                    <text:number>2.5.</text:number>
                    <text:p text:style-name="al">De gemeente Krimpen aan den IJssel, of een partij die daartoe door de gemeente is gemachtigd, legt de kabelgoottegels aan in het voetpad bij het adres van de aanvrager.</text:p>
                  </text:list-item>
                </text:list>
              </text:list-item>
              <text:list-item text:style-override="id1-3-2-2-1-2-3">
                <text:number>3.</text:number>
                <text:p text:style-name="al">
                <text:span text:style-name="nadrukvet">Gebruik van de kabelgoottegels en parkeerplaats</text:span>
              </text:p>
                <text:list text:style-name="id1-3-2-2-1-2-3-3">
                  <text:list-item text:style-override="id1-3-2-2-1-2-3-3-1">
                    <text:number>3.1.</text:number>
                    <text:p text:style-name="al">De parkeerplaats in Krimpen aan den IJssel, waar met behulp van kabelgoottegels wordt opgeladen, blijft toegankelijk voor iedereen. Deze parkeerplaats blijft onderdeel van de openbare ruimte. De parkeerplaats mag door derden worden gebruikt. De aanvrager krijgt dus geen persoonlijk gereserveerde parkeerplaats. </text:p>
                  </text:list-item>
                  <text:list-item text:style-override="id1-3-2-2-1-2-3-3-2">
                    <text:number>3.2.</text:number>
                    <text:p text:style-name="al">De aanvrager gebruikt stroom die afkomstig is van het eigen woonadres. </text:p>
                  </text:list-item>
                  <text:list-item text:style-override="id1-3-2-2-1-2-3-3-3">
                    <text:number>3.3.</text:number>
                    <text:p text:style-name="al">Het oplaadpunt voor het laden van het elektrisch voertuig staat op eigen terrein. </text:p>
                  </text:list-item>
                  <text:list-item text:style-override="id1-3-2-2-1-2-3-3-4">
                    <text:number>3.4.</text:number>
                    <text:p text:style-name="al">De oplaadkabel is niet beschadigd en voldoet aan de Europese kwaliteits- en veiligheidsnormen. Deze herkent u aan een BSI Kitemark of het CE-logo. </text:p>
                  </text:list-item>
                  <text:list-item text:style-override="id1-3-2-2-1-2-3-3-5">
                    <text:number>3.5.</text:number>
                    <text:p text:style-name="al">De oplaadkabel ligt helemaal in de goot en de overige lengte op eigen terrein. </text:p>
                  </text:list-item>
                  <text:list-item text:style-override="id1-3-2-2-1-2-3-3-6">
                    <text:number>3.6.</text:number>
                    <text:p text:style-name="al">Als het gebruik van de kabelgoottegels leidt tot immateriële of materiële schade bij derden, is de aanvrager daarvoor aansprakelijk. De aanvrager vrijwaart de gemeente voor aansprakelijkheid en schade.</text:p>
                  </text:list-item>
                </text:list>
              </text:list-item>
              <text:list-item text:style-override="id1-3-2-2-1-2-4">
                <text:number>4.</text:number>
                <text:p text:style-name="al">
                <text:span text:style-name="nadrukvet">Kosten en eigendom van de kabelgoottegels</text:span>
              </text:p>
                <text:list text:style-name="id1-3-2-2-1-2-4-3">
                  <text:list-item text:style-override="id1-3-2-2-1-2-4-3-1">
                    <text:number>4.1.</text:number>
                    <text:p text:style-name="al">De aanvrager betaalt voor de aanleg van de kabelgoottegels een eenmalige bijdrage van € 581,97 aan de gemeente Krimpen aan den IJssel. Dit zijn de arbeidskosten voor het aanleggen en de materiaalkosten (inclusief transportkosten en btw-tarief).</text:p>
                  </text:list-item>
                  <text:list-item text:style-override="id1-3-2-2-1-2-4-3-2">
                    <text:number>4.2.</text:number>
                    <text:p text:style-name="al">In het aanvraagproces vraagt de gemeente Krimpen aan den IJssel de aanvrager om een akkoord op de genoemde kosten van artikel 4.1.</text:p>
                  </text:list-item>
                  <text:list-item text:style-override="id1-3-2-2-1-2-4-3-3">
                    <text:number>4.3.</text:number>
                    <text:p text:style-name="al">De kabelgoottegels blijven eigendom van de gemeente Krimpen aan den IJssel en zijn onderdeel van de openbare ruimte. </text:p>
                  </text:list-item>
                  <text:list-item text:style-override="id1-3-2-2-1-2-4-3-4">
                    <text:number>4.4.</text:number>
                    <text:p text:style-name="al">De stroomkosten voor het opladen betaalt de aanvrager zelf.</text:p>
                  </text:list-item>
                </text:list>
              </text:list-item>
              <text:list-item text:style-override="id1-3-2-2-1-2-5">
                <text:number>5.</text:number>
                <text:p text:style-name="al">
                <text:span text:style-name="nadrukvet">Herinrichting van de straat of parkeerplaats</text:span>
              </text:p>
                <text:list text:style-name="id1-3-2-2-1-2-5-3">
                  <text:list-item text:style-override="id1-3-2-2-1-2-5-3-1">
                    <text:number>5.1.</text:number>
                    <text:p text:style-name="al">De gemeente Krimpen aan den IJssel kan en mag op elk moment besluiten om de kabelgoottegels te verwijderen. Daarvoor hoeft geen reden te worden gegeven.</text:p>
                  </text:list-item>
                  <text:list-item text:style-override="id1-3-2-2-1-2-5-3-2">
                    <text:number>5.2.</text:number>
                    <text:p text:style-name="al">Bij een herinrichting van de straat of parkeerplaats wordt in beginsel geen rekening gehouden met de kabelgoottegels. Het kan daardoor zo zijn dat de aanvrager na een herinrichting geen gebruik meer kan maken van de kabelgoottegels. Bijvoorbeeld doordat de parkeerplaats op een andere plek is aangelegd. Er vindt in een dergelijke situatie geen restitutie van de kosten plaats die zijn betaald voor het aanleggen van de kabelgoottegels. Als de situatie hetzelfde blijft na reconstructie kunnen de tegels teruggeplaatst worden.</text:p>
                  </text:list-item>
                </text:list>
              </text:list-item>
              <text:list-item text:style-override="id1-3-2-2-1-2-6">
                <text:number>6.</text:number>
                <text:p text:style-name="al">
                <text:span text:style-name="nadrukvet">Overige voorwaarden</text:span>
              </text:p>
                <text:list text:style-name="id1-3-2-2-1-2-6-3">
                  <text:list-item text:style-override="id1-3-2-2-1-2-6-3-1">
                    <text:number>6.1.</text:number>
                    <text:p text:style-name="al">Het aanleggen van kabelgoottegels of andere vormen van Verlengde Private Aansluitingen (VPA) is alleen mogelijk via de gemeente Krimpen aan den IJssel. Inwoners zijn niet gemachtigd om zelf kabelgoottegels of andere vormen aan te leggen.</text:p>
                  </text:list-item>
                  <text:list-item text:style-override="id1-3-2-2-1-2-6-3-2">
                    <text:number>6.2.</text:number>
                    <text:p text:style-name="al">De gemeente Krimpen aan den IJssel kan de aanvrager benaderen om het gebruik van kabelgoottegels te evalueren. </text:p>
                  </text:list-item>
                </text:list>
              </text:list-item>
            </text:list>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231163</text:span><text:line-break/><text:date style:data-style-name="dag" text:fixed="true" text:date-value="2025-05-28"/><text:line-break/><text:date style:data-style-name="jaar" text:fixed="true" text:date-value="2025-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1163</text:span><text:date style:data-style-name="nicedate" text:fixed="true" text:date-value="2025-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31163</text:span><text:date style:data-style-name="nicedate" text:fixed="true" text:date-value="2025-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5/xml/MC-DRP-OverigeInformatie-Web-CB.xml</meta:user-defined>
    <meta:user-defined meta:name="OVERHEID.Gemeente/DC.creator">Krimpen aan den IJssel</meta:user-defined>
    <meta:user-defined meta:name="OVERHEID.Informatietype/DC.type">officiële publicatie</meta:user-defined>
    <meta:user-defined meta:name="OVERHEIDop.Rubriek/DC.type">overige overheidsinformatie</meta:user-defined>
    <meta:user-defined meta:name="OVERHEID.Gemeente/OVERHEID.authority">Krimpen aan den IJssel</meta:user-defined>
    <meta:user-defined meta:name="OVERHEID.Gemeente/DCTERMS.publisher">Krimpen aan den IJssel</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Gebruikersvoorwaarden kabelgoottegels (2.0 – 8 mei 2025)</meta:user-defined>
    <meta:user-defined meta:name="DCTERMS.W3CDTF/DCTERMS.available">2025-05-28</meta:user-defined>
    <meta:user-defined meta:name="DCTERMS.W3CDTF/OVERHEIDop.jaargang">2025</meta:user-defined>
    <meta:user-defined meta:name="OVERHEIDop.publicationIssue">231163</meta:user-defined>
    <meta:user-defined meta:name="OVERHEIDop.GmbID/DC.identifier">gmb-2025-231163</meta:user-defined>
    <meta:user-defined meta:name="OVERHEIDop.versieInformatie"/>
  </office:meta>
</office:document-meta>
</file>