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leggen van brandscheidingen, Willem Wilminkplein 5, 7511 PG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Op 21 mei 2025 hebben wij een aanvraag ontvangen voor het verleggen van brandscheidingen op de locatie Willem Wilminkplein 5, 7511 PG Enschede. De aanvraag is geregistreerd onder zaaknummer 0153Z202505230001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text:a xlink:href="mailto:vergunning@enschede.nl" xlink:type="simple">vergunning@enschede.nl</text:a>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1127</text:span><text:line-break/><text:date style:data-style-name="dag" text:fixed="true" text:date-value="2025-06-04"/><text:line-break/><text:date style:data-style-name="jaar" text:fixed="true" text:date-value="2025-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1127</text:span><text:date style:data-style-name="nicedate" text:fixed="true" text:date-value="202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1127</text:span><text:date style:data-style-name="nicedate" text:fixed="true" text:date-value="2025-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8/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025052300015</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het verleggen van brandscheidingen, Willem Wilminkplein 5, 7511 PG Enschede</meta:user-defined>
    <meta:user-defined meta:name="DCTERMS.W3CDTF/DCTERMS.available">2025-06-04</meta:user-defined>
    <meta:user-defined meta:name="DCTERMS.W3CDTF/OVERHEIDop.jaargang">2025</meta:user-defined>
    <meta:user-defined meta:name="OVERHEIDop.publicationIssue">231127</meta:user-defined>
    <meta:user-defined meta:name="OVERHEIDop.GmbID/DC.identifier">gmb-2025-231127</meta:user-defined>
    <meta:user-defined meta:name="OVERHEIDop.versieInformatie"/>
  </office:meta>
</office:document-meta>
</file>