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Azaleastraat voor nr 31 t/m 39 (oneven) te Heerenveen.</text:p>
            <text:p text:style-name="common-al">
            
          </text:p>
            <text:p text:style-name="common-al">Burgemeester en wethouders van Heerenveen maken bekend dat zij een melding hebben ontvangen met betrekking tot het Grondsanering Azaleastraat te Heerenveen 1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bodem@fumo.nl  Vermeld in uw correspondentie ook het kenmerk: </text:p>
            <text:p text:style-name="common-al">SAM-142249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0617</text:span><text:line-break/><text:date style:data-style-name="dag" text:fixed="true" text:date-value="2025-05-27"/><text:line-break/><text:date style:data-style-name="jaar" text:fixed="true" text:date-value="2025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0617</text:span><text:date style:data-style-name="nicedate" text:fixed="true" text:date-value="2025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0617</text:span><text:date style:data-style-name="nicedate" text:fixed="true" text:date-value="2025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4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5.494039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5-05-27</meta:user-defined>
    <meta:user-defined meta:name="DCTERMS.W3CDTF/OVERHEIDop.jaargang">2025</meta:user-defined>
    <meta:user-defined meta:name="OVERHEIDop.publicationIssue">230617</meta:user-defined>
    <meta:user-defined meta:name="OVERHEIDop.GmbID/DC.identifier">gmb-2025-230617</meta:user-defined>
    <meta:user-defined meta:name="OVERHEIDop.versieInformatie"/>
  </office:meta>
</office:document-meta>
</file>