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TECHNISCH BOUWEN, KAREL BOUMANSTRAAT 15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Karel Boumanstraat 15 Vught, Het vergoten van een doorgang (dragende muur) naar de uitbouw, Z25-291209.</text:p>
            <text:p text:style-name="common-al"/>
            <text:p text:style-name="common-al"/>
            <text:p text:style-name="common-al">De vergunning is verzonden op 21 mei 2025.</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30582</text:span><text:line-break/><text:date style:data-style-name="dag" text:fixed="true" text:date-value="2025-05-28"/><text:line-break/><text:date style:data-style-name="jaar" text:fixed="true" text:date-value="2025-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0582</text:span><text:date style:data-style-name="nicedate" text:fixed="true" text:date-value="2025-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0582</text:span><text:date style:data-style-name="nicedate" text:fixed="true" text:date-value="2025-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0/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TECHNISCH BOUWEN, KAREL BOUMANSTRAAT 15 VUGHT</meta:user-defined>
    <meta:user-defined meta:name="DCTERMS.W3CDTF/DCTERMS.available">2025-05-28</meta:user-defined>
    <meta:user-defined meta:name="DCTERMS.W3CDTF/OVERHEIDop.jaargang">2025</meta:user-defined>
    <meta:user-defined meta:name="OVERHEIDop.publicationIssue">230582</meta:user-defined>
    <meta:user-defined meta:name="OVERHEIDop.GmbID/DC.identifier">gmb-2025-230582</meta:user-defined>
    <meta:user-defined meta:name="OVERHEIDop.versieInformatie"/>
  </office:meta>
</office:document-meta>
</file>