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met uitweg aan Brugveenseweg 46 Voor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5W1059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2 mei 2025. De gemeente Barneveld neemt daarover waarschijnlijk binnen 8 weken na 22 mei 2025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230439</text:span><text:line-break/><text:date style:data-style-name="dag" text:fixed="true" text:date-value="2025-05-27"/><text:line-break/><text:date style:data-style-name="jaar" text:fixed="true" text:date-value="2025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0439</text:span><text:date style:data-style-name="nicedate" text:fixed="true" text:date-value="2025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0439</text:span><text:date style:data-style-name="nicedate" text:fixed="true" text:date-value="2025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met uitweg aan Brugveenseweg 46 Voorthuizen</meta:user-defined>
    <meta:user-defined meta:name="DCTERMS.W3CDTF/DCTERMS.available">2025-05-27</meta:user-defined>
    <meta:user-defined meta:name="DCTERMS.W3CDTF/OVERHEIDop.jaargang">2025</meta:user-defined>
    <meta:user-defined meta:name="OVERHEIDop.publicationIssue">230439</meta:user-defined>
    <meta:user-defined meta:name="OVERHEIDop.GmbID/DC.identifier">gmb-2025-230439</meta:user-defined>
    <meta:user-defined meta:name="OVERHEIDop.versieInformatie"/>
  </office:meta>
</office:document-meta>
</file>