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Guldenakker 34, 1541 VB Koog aan de Zaan - het bouwen van een overkapping aan de zijkant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5041370 - het bouwen van een overkapping aan de zijkant van de woning -  - op de locatie Guldenakker 34, 1541 VB Koog aan de Zaan</text:p>
            <text:p text:style-name="common-al">Besluit verzonden: 22-05-2025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2-05-2025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29029</text:span><text:line-break/><text:date style:data-style-name="dag" text:fixed="true" text:date-value="2025-05-26"/><text:line-break/><text:date style:data-style-name="jaar" text:fixed="true" text:date-value="2025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9029</text:span><text:date style:data-style-name="nicedate" text:fixed="true" text:date-value="2025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9029</text:span><text:date style:data-style-name="nicedate" text:fixed="true" text:date-value="2025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5041370</meta:user-defined>
    <dc:language>nl</dc:language>
    <meta:user-defined meta:name="OVERHEIDop.locatietype/OVERHEIDop.gebiedsmarkering">Punt</meta:user-defined>
    <meta:user-defined meta:name="DC.title">Verleende omgevingsvergunning - Guldenakker 34, 1541 VB Koog aan de Zaan - het bouwen van een overkapping aan de zijkant van de woning</meta:user-defined>
    <meta:user-defined meta:name="DCTERMS.W3CDTF/DCTERMS.available">2025-05-26</meta:user-defined>
    <meta:user-defined meta:name="DCTERMS.W3CDTF/OVERHEIDop.jaargang">2025</meta:user-defined>
    <meta:user-defined meta:name="OVERHEIDop.publicationIssue">229029</meta:user-defined>
    <meta:user-defined meta:name="OVERHEIDop.GmbID/DC.identifier">gmb-2025-229029</meta:user-defined>
    <meta:user-defined meta:name="OVERHEIDop.versieInformatie"/>
  </office:meta>
</office:document-meta>
</file>