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collegeruimten in de kerk, Janskerkhof 26, 3512BN Utrecht, GU-Z2025-00166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6695</text:p>
            <text:p text:style-name="common-al">Toelichting: het bouwen van collegeruimten in de kerk</text:p>
            <text:p text:style-name="common-al">Datum ontvangst aanvraag: 20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8888</text:span><text:line-break/><text:date style:data-style-name="dag" text:fixed="true" text:date-value="2025-05-26"/><text:line-break/><text:date style:data-style-name="jaar" text:fixed="true" text:date-value="2025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8888</text:span><text:date style:data-style-name="nicedate" text:fixed="true" text:date-value="2025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8888</text:span><text:date style:data-style-name="nicedate" text:fixed="true" text:date-value="2025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16695</meta:user-defined>
    <meta:user-defined meta:name="DCTERMS.abstract">Toelichting: het bouwen van collegeruimten in de kerk</meta:user-defined>
    <dc:language>nl</dc:language>
    <meta:user-defined meta:name="OVERHEIDop.locatietype/OVERHEIDop.gebiedsmarkering">Vlak</meta:user-defined>
    <meta:user-defined meta:name="DC.title">Aanvraag omgevingsvergunning, het bouwen van collegeruimten in de kerk, Janskerkhof 26, 3512BN Utrecht, GU-Z2025-0016695</meta:user-defined>
    <meta:user-defined meta:name="OVERHEIDop.datumEindeReactietermijn">2025-07-15</meta:user-defined>
    <meta:user-defined meta:name="OVERHEIDop.terinzageleggingBG">https://jeleefomgeving.nl/inzien/002220647/b860958b-837f-4761-8f21-af8d86c54529</meta:user-defined>
    <meta:user-defined meta:name="DCTERMS.W3CDTF/DCTERMS.available">2025-05-26</meta:user-defined>
    <meta:user-defined meta:name="DCTERMS.W3CDTF/OVERHEIDop.jaargang">2025</meta:user-defined>
    <meta:user-defined meta:name="OVERHEIDop.publicationIssue">228888</meta:user-defined>
    <meta:user-defined meta:name="OVERHEIDop.GmbID/DC.identifier">gmb-2025-228888</meta:user-defined>
    <meta:user-defined meta:name="OVERHEIDop.versieInformatie"/>
  </office:meta>
</office:document-meta>
</file>