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overkapping, het vervangen van stellingen en wijzigen brandcompartimenten, Goorsestraat 5 en Ulenpasweg 2 te 's-Heerenberg</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bouwen van een overkapping, het vervangen van stellingen en wijzigen brandcompartimenten op locatie Goorsestraat 5 en Ulenpasweg 2 te 's-Heerenberg.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224215</text:span><text:line-break/><text:date style:data-style-name="dag" text:fixed="true" text:date-value="2025-05-22"/><text:line-break/><text:date style:data-style-name="jaar" text:fixed="true" text:date-value="2025-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4215</text:span><text:date style:data-style-name="nicedate" text:fixed="true" text:date-value="2025-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4215</text:span><text:date style:data-style-name="nicedate" text:fixed="true" text:date-value="2025-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351</meta:user-defined>
    <meta:user-defined meta:name="DCTERMS.abstract">Betreft:  besluit op locatie Goorsestraat 5 en Ulenpasweg 2 te 's-Heerenberg</meta:user-defined>
    <dc:language>nl</dc:language>
    <meta:user-defined meta:name="OVERHEIDop.locatietype/OVERHEIDop.gebiedsmarkering">Vlak</meta:user-defined>
    <meta:user-defined meta:name="DC.title">Toestemming voor het bouwen van een overkapping, het vervangen van stellingen en wijzigen brandcompartimenten, Goorsestraat 5 en Ulenpasweg 2 te 's-Heerenberg</meta:user-defined>
    <meta:user-defined meta:name="DCTERMS.W3CDTF/DCTERMS.available">2025-05-22</meta:user-defined>
    <meta:user-defined meta:name="DCTERMS.W3CDTF/OVERHEIDop.jaargang">2025</meta:user-defined>
    <meta:user-defined meta:name="OVERHEIDop.publicationIssue">224215</meta:user-defined>
    <meta:user-defined meta:name="OVERHEIDop.GmbID/DC.identifier">gmb-2025-224215</meta:user-defined>
    <meta:user-defined meta:name="OVERHEIDop.versieInformatie"/>
  </office:meta>
</office:document-meta>
</file>