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plaatsen van handelsreclame, 1 winkelwagensopvangen en 9 vlaggenmasten aan Plein de Valk 1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Verleende aanvraag omgevingsvergunning / Plein de Valk 1, 6101 DM te Echt / Echt-Susteren / bekendgemaakt op 14 mei 2025 / het plaatsen van handelsreclame, 1 winkelwagensopvangen en 9 vlaggenmasten / Activiteiten : Bouwactiviteit (Omgevingsplan), Het plaatsen van handelsreclame en Afwijken van regels in het omgevingsplan.</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2 mei 2025</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219468</text:span><text:line-break/><text:date style:data-style-name="dag" text:fixed="true" text:date-value="2025-05-22"/><text:line-break/><text:date style:data-style-name="jaar" text:fixed="true" text:date-value="2025-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9468</text:span><text:date style:data-style-name="nicedate" text:fixed="true" text:date-value="2025-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9468</text:span><text:date style:data-style-name="nicedate" text:fixed="true" text:date-value="2025-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0/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plaatsen van handelsreclame, 1 winkelwagensopvangen en 9 vlaggenmasten aan Plein de Valk 1 te Echt</meta:user-defined>
    <meta:user-defined meta:name="DCTERMS.W3CDTF/DCTERMS.available">2025-05-22</meta:user-defined>
    <meta:user-defined meta:name="DCTERMS.W3CDTF/OVERHEIDop.jaargang">2025</meta:user-defined>
    <meta:user-defined meta:name="OVERHEIDop.publicationIssue">219468</meta:user-defined>
    <meta:user-defined meta:name="OVERHEIDop.GmbID/DC.identifier">gmb-2025-219468</meta:user-defined>
    <meta:user-defined meta:name="OVERHEIDop.versieInformatie"/>
  </office:meta>
</office:document-meta>
</file>