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vergroten van de buitenuitloop met mestschuifkanaal bij de bestaande stal aan Hekbergerweg 7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Verlengen beslistermijn / Hekbergerweg 7, 6102 RR te Echt / Echt-Susteren / bekendgemaakt op 13 mei 2025 / het vergroten van de buitenuitloop met mestschuifkanaal bij de bestaande stal.</text:p>
                <text:p text:style-name="al"/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19460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460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9460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0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erlenging beslistermijn voor het vergroten van de buitenuitloop met mestschuifkanaal bij de bestaande stal aan Hekbergerweg 7 te Echt</meta:user-defined>
    <meta:user-defined meta:name="DCTERMS.W3CDTF/DCTERMS.available">2025-05-22</meta:user-defined>
    <meta:user-defined meta:name="DCTERMS.W3CDTF/OVERHEIDop.jaargang">2025</meta:user-defined>
    <meta:user-defined meta:name="OVERHEIDop.publicationIssue">219460</meta:user-defined>
    <meta:user-defined meta:name="OVERHEIDop.GmbID/DC.identifier">gmb-2025-219460</meta:user-defined>
    <meta:user-defined meta:name="OVERHEIDop.versieInformatie"/>
  </office:meta>
</office:document-meta>
</file>