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brandveilig gebruiken van het warehouse en kantoor 1D van het distributiecentrum aan Havenweg 40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</text:span>
          </text:p>
            <text:p text:style-name="common-al">Melding Brandveilig gebruik / Havenweg 40, 6101 AB te Echt / Echt-Susteren / ingekomen 8 mei 2025 / het brandveilig gebruiken van het warehouse en kantoor 1D van het distributiecentrum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219422</text:span><text:line-break/><text:date style:data-style-name="dag" text:fixed="true" text:date-value="2025-05-22"/><text:line-break/><text:date style:data-style-name="jaar" text:fixed="true" text:date-value="2025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19422</text:span><text:date style:data-style-name="nicedate" text:fixed="true" text:date-value="2025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19422</text:span><text:date style:data-style-name="nicedate" text:fixed="true" text:date-value="2025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39/xml/MC-DRP-Omgevmelding-Web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dc:language>nl</dc:language>
    <meta:user-defined meta:name="OVERHEIDop.locatietype/OVERHEIDop.gebiedsmarkering">Adres</meta:user-defined>
    <meta:user-defined meta:name="DC.title">Melding voor het brandveilig gebruiken van het warehouse en kantoor 1D van het distributiecentrum aan Havenweg 40 te Echt</meta:user-defined>
    <meta:user-defined meta:name="DCTERMS.W3CDTF/DCTERMS.available">2025-05-22</meta:user-defined>
    <meta:user-defined meta:name="DCTERMS.W3CDTF/OVERHEIDop.jaargang">2025</meta:user-defined>
    <meta:user-defined meta:name="OVERHEIDop.publicationIssue">219422</meta:user-defined>
    <meta:user-defined meta:name="OVERHEIDop.GmbID/DC.identifier">gmb-2025-219422</meta:user-defined>
    <meta:user-defined meta:name="OVERHEIDop.versieInformatie"/>
  </office:meta>
</office:document-meta>
</file>