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keukenaanbouw aan Kloosterwal 3 te Nieuwstad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de volgende aanvraag voor een omgevingsvergunning hebben ontvangen:</text:p>
            <text:p text:style-name="common-al">Aanvraag omgevingsvergunning / Kloosterwal 3, 6118 BL te Nieuwstadt / Echt-Susteren / ingekomen 12 mei 2025 / het realiseren van een keukenaanbouw.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219364</text:span><text:line-break/><text:date style:data-style-name="dag" text:fixed="true" text:date-value="2025-05-22"/><text:line-break/><text:date style:data-style-name="jaar" text:fixed="true" text:date-value="2025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9364</text:span><text:date style:data-style-name="nicedate" text:fixed="true" text:date-value="2025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9364</text:span><text:date style:data-style-name="nicedate" text:fixed="true" text:date-value="2025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1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realiseren van een keukenaanbouw aan Kloosterwal 3 te Nieuwstadt</meta:user-defined>
    <meta:user-defined meta:name="DCTERMS.W3CDTF/DCTERMS.available">2025-05-22</meta:user-defined>
    <meta:user-defined meta:name="DCTERMS.W3CDTF/OVERHEIDop.jaargang">2025</meta:user-defined>
    <meta:user-defined meta:name="OVERHEIDop.publicationIssue">219364</meta:user-defined>
    <meta:user-defined meta:name="OVERHEIDop.GmbID/DC.identifier">gmb-2025-219364</meta:user-defined>
    <meta:user-defined meta:name="OVERHEIDop.versieInformatie"/>
  </office:meta>
</office:document-meta>
</file>