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- en achterkant van een woning, Cartesiusweg 105, 3534BC Utrecht, GU-Z2025-00136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tesiusweg 105, 3534BC Utrecht</text:p>
            <text:p text:style-name="common-al">GU-Z2025-0013658</text:p>
            <text:p text:style-name="common-al">Toelichting: het bouwen van een dakkapel aan de voor- en achterkant van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7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8725</text:span><text:line-break/><text:date style:data-style-name="dag" text:fixed="true" text:date-value="2025-05-20"/><text:line-break/><text:date style:data-style-name="jaar" text:fixed="true" text:date-value="2025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8725</text:span><text:date style:data-style-name="nicedate" text:fixed="true" text:date-value="2025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8725</text:span><text:date style:data-style-name="nicedate" text:fixed="true" text:date-value="2025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3658</meta:user-defined>
    <meta:user-defined meta:name="DCTERMS.abstract">Toelichting: het bouwen van een dakkapel aan de voor- en achterkant van een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- en achterkant van een woning, Cartesiusweg 105, 3534BC Utrecht, GU-Z2025-0013658</meta:user-defined>
    <meta:user-defined meta:name="OVERHEIDop.datumEindeReactietermijn">2025-06-27</meta:user-defined>
    <meta:user-defined meta:name="OVERHEIDop.terinzageleggingBG">https://jeleefomgeving.nl/inzien/002220647/f43bb49a-d2a6-4c7f-ac07-ab9fab6c88dd</meta:user-defined>
    <meta:user-defined meta:name="DCTERMS.W3CDTF/DCTERMS.available">2025-05-20</meta:user-defined>
    <meta:user-defined meta:name="DCTERMS.W3CDTF/OVERHEIDop.jaargang">2025</meta:user-defined>
    <meta:user-defined meta:name="OVERHEIDop.publicationIssue">218725</meta:user-defined>
    <meta:user-defined meta:name="OVERHEIDop.GmbID/DC.identifier">gmb-2025-218725</meta:user-defined>
    <meta:user-defined meta:name="OVERHEIDop.versieInformatie"/>
  </office:meta>
</office:document-meta>
</file>