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PLANSE OMGEVINGSPLANACTIVITEIT (BOPA), ORGANISEREN VAN EEN EVENEMENT (ORANJEWOUD FESTIVAL 2025), ALBERTINE AGNESWEG NABIJ NR 2 TE HEEREN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planse Omgevingsplanactiviteit (BOPA), </text:span>
            <text:span text:style-name="nadrukvet">organiseren van een evenement (Oranjewoud Festival 2025), Albertine Agnesweg nabij nr 2 te Heerenveen.</text:span>
          </text:p>
            <text:p text:style-name="common-al">
            
          </text:p>
            <text:p text:style-name="common-al">Burgemeester en wethouders van Heerenveen hebben de BOPA verleend voor </text:p>
            <text:p text:style-name="common-al">Albertine Agnesweg nabij nr 2 te Heerenveen, organiseren van een evenement (Oranjewoud Festival 2025). </text:p>
            <text:p text:style-name="common-al">(15-05-2025)</text:p>
            <text:p text:style-name="common-al">
            
          </text:p>
            <text:p text:style-name="common-al">
            
          </text:p>
            <text:p text:style-name="common-al">Dit besluit gaat over het vergunnen van een activiteit die niet past binnen het nu geldende Omgevingsplan. Daarom wordt een zogenaamde BOPA-vergunning verleend voor deze activiteit. </text:p>
            <text:p text:style-name="common-al">
            
          </text:p>
            <text:p text:style-name="common-al">
            
          </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 </text:span>
          </text:p>
            <text:p text:style-name="last-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695</text:span><text:line-break/><text:date style:data-style-name="dag" text:fixed="true" text:date-value="2025-05-19"/><text:line-break/><text:date style:data-style-name="jaar" text:fixed="true" text:date-value="2025-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7695</text:span><text:date style:data-style-name="nicedate" text:fixed="true" text:date-value="2025-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7695</text:span><text:date style:data-style-name="nicedate" text:fixed="true" text:date-value="2025-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66/xml/MC-DRP-OmgevingsvergunningAfhandelingplan-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477818</meta:user-defined>
    <dc:language>nl</dc:language>
    <meta:user-defined meta:name="DC.title">BESLUIT BUITENPLANSE OMGEVINGSPLANACTIVITEIT (BOPA), ORGANISEREN VAN EEN EVENEMENT (ORANJEWOUD FESTIVAL 2025), ALBERTINE AGNESWEG NABIJ NR 2 TE HEERENVEEN</meta:user-defined>
    <meta:user-defined meta:name="OVERHEIDop.locatietype/OVERHEIDop.gebiedsmarkering">GeometrieRef</meta:user-defined>
    <meta:user-defined meta:name="DCTERMS.W3CDTF/DCTERMS.available">2025-05-19</meta:user-defined>
    <meta:user-defined meta:name="DCTERMS.W3CDTF/OVERHEIDop.jaargang">2025</meta:user-defined>
    <meta:user-defined meta:name="OVERHEIDop.externeBijlage">afwijkvergunning|exb-2025-18553</meta:user-defined>
    <meta:user-defined meta:name="OVERHEIDop.publicationIssue">217695</meta:user-defined>
    <meta:user-defined meta:name="OVERHEIDop.GmbID/DC.identifier">gmb-2025-217695</meta:user-defined>
    <meta:user-defined meta:name="OVERHEIDop.versieInformatie"/>
  </office:meta>
</office:document-meta>
</file>