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vergunning plaatsen bouw,- en sloopafval container van vrijdag 6 juni tot en met vrijdag 18 juli 2025, Anna van Saksenstraat 2, Castricum, verzenddatum 15 mei 2025 (Z2025-0000344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215827</text:span><text:line-break/><text:date style:data-style-name="dag" text:fixed="true" text:date-value="2025-05-19"/><text:line-break/><text:date style:data-style-name="jaar" text:fixed="true" text:date-value="2025-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5827</text:span><text:date style:data-style-name="nicedate" text:fixed="true" text:date-value="2025-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5827</text:span><text:date style:data-style-name="nicedate" text:fixed="true" text:date-value="2025-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1/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5-00003447</meta:user-defined>
    <meta:user-defined meta:name="DCTERMS.abstract">plaatsen bouw,- en sloopafval container Castricum, Anna van Saksenstraat 2, 1901TH Castricum, verzenddatum 15 mei 2025 (Z2025-00003447)</meta:user-defined>
    <dc:language>nl</dc:language>
    <meta:user-defined meta:name="OVERHEIDop.locatietype/OVERHEIDop.gebiedsmarkering">Punt</meta:user-defined>
    <meta:user-defined meta:name="DC.title">Gemeente Castricum, verleende vergunning plaatsen bouw,- en sloopafval container van vrijdag 6 juni tot en met vrijdag 18 juli 2025, Anna van Saksenstraat 2, Castricum, verzenddatum 15 mei 2025 (Z2025-00003447)</meta:user-defined>
    <meta:user-defined meta:name="DCTERMS.W3CDTF/DCTERMS.available">2025-05-19</meta:user-defined>
    <meta:user-defined meta:name="DCTERMS.W3CDTF/OVERHEIDop.jaargang">2025</meta:user-defined>
    <meta:user-defined meta:name="OVERHEIDop.publicationIssue">215827</meta:user-defined>
    <meta:user-defined meta:name="OVERHEIDop.GmbID/DC.identifier">gmb-2025-215827</meta:user-defined>
    <meta:user-defined meta:name="OVERHEIDop.versieInformatie"/>
  </office:meta>
</office:document-meta>
</file>