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uitbouw op de eerste verdieping van de woning, Tuinbouwstraat 23, 3513EC Utrecht,  GU-Z2025-00102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inbouwstraat 23, 3513EC Utrecht</text:p>
            <text:p text:style-name="common-al">GU-Z2025-0010292</text:p>
            <text:p text:style-name="common-al">Toelichting: het bouwen van uitbouw op de eerste verdieping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753</text:span><text:line-break/><text:date style:data-style-name="dag" text:fixed="true" text:date-value="2025-05-19"/><text:line-break/><text:date style:data-style-name="jaar" text:fixed="true" text:date-value="2025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5753</text:span><text:date style:data-style-name="nicedate" text:fixed="true" text:date-value="2025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5753</text:span><text:date style:data-style-name="nicedate" text:fixed="true" text:date-value="2025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0292</meta:user-defined>
    <meta:user-defined meta:name="DCTERMS.abstract">Toelichting: het bouwen van uitbouw op de eerste verdieping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uitbouw op de eerste verdieping van de woning, Tuinbouwstraat 23, 3513EC Utrecht,  GU-Z2025-0010292</meta:user-defined>
    <meta:user-defined meta:name="DCTERMS.W3CDTF/DCTERMS.available">2025-05-19</meta:user-defined>
    <meta:user-defined meta:name="DCTERMS.W3CDTF/OVERHEIDop.jaargang">2025</meta:user-defined>
    <meta:user-defined meta:name="OVERHEIDop.publicationIssue">215753</meta:user-defined>
    <meta:user-defined meta:name="OVERHEIDop.GmbID/DC.identifier">gmb-2025-215753</meta:user-defined>
    <meta:user-defined meta:name="OVERHEIDop.versieInformatie"/>
  </office:meta>
</office:document-meta>
</file>