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Commandeurstraat 23 het vervangen aanbouw en aanpassen constructie aan Commandeurstraat 23, 4902 XM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Commandeurstraat 23, 4902 XM Oosterhout,</text:span> Commandeurstraat 23 het vervangen aanbouw en aanpassen constructie (1062975 ontvangen 15-01-2025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062975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21349</text:span><text:line-break/><text:date style:data-style-name="dag" text:fixed="true" text:date-value="2025-01-23"/><text:line-break/><text:date style:data-style-name="jaar" text:fixed="true" text:date-value="2025-0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349</text:span><text:date style:data-style-name="nicedate" text:fixed="true" text:date-value="2025-0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349</text:span><text:date style:data-style-name="nicedate" text:fixed="true" text:date-value="2025-0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62975</meta:user-defined>
    <dc:language>nl</dc:language>
    <meta:user-defined meta:name="OVERHEIDop.locatietype/OVERHEIDop.gebiedsmarkering">Punt</meta:user-defined>
    <meta:user-defined meta:name="DC.title">Aanvraag vergunning voor Commandeurstraat 23 het vervangen aanbouw en aanpassen constructie aan Commandeurstraat 23, 4902 XM Oosterhout</meta:user-defined>
    <meta:user-defined meta:name="DCTERMS.W3CDTF/DCTERMS.available">2025-01-23</meta:user-defined>
    <meta:user-defined meta:name="DCTERMS.W3CDTF/OVERHEIDop.jaargang">2025</meta:user-defined>
    <meta:user-defined meta:name="OVERHEIDop.publicationIssue">21349</meta:user-defined>
    <meta:user-defined meta:name="OVERHEIDop.GmbID/DC.identifier">gmb-2025-21349</meta:user-defined>
    <meta:user-defined meta:name="OVERHEIDop.versieInformatie"/>
  </office:meta>
</office:document-meta>
</file>