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Renoirhof 24, 3544KD Utrecht, GU-Z2025-00086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noirhof 24, 3544KD Utrecht</text:p>
            <text:p text:style-name="common-al">GU-Z2025-0008698</text:p>
            <text:p text:style-name="common-al">Toelichting: het bouwen van een dakopbouw op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3180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180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180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8698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Renoirhof 24, 3544KD Utrecht, GU-Z2025-0008698</meta:user-defined>
    <meta:user-defined meta:name="OVERHEIDop.datumEindeReactietermijn">2025-06-24</meta:user-defined>
    <meta:user-defined meta:name="OVERHEIDop.terinzageleggingBG">https://jeleefomgeving.nl/inzien/002220647/a1818167-3dfc-4f63-aac2-c13da5fc50ab</meta:user-defined>
    <meta:user-defined meta:name="DCTERMS.W3CDTF/DCTERMS.available">2025-05-15</meta:user-defined>
    <meta:user-defined meta:name="DCTERMS.W3CDTF/OVERHEIDop.jaargang">2025</meta:user-defined>
    <meta:user-defined meta:name="OVERHEIDop.publicationIssue">213180</meta:user-defined>
    <meta:user-defined meta:name="OVERHEIDop.GmbID/DC.identifier">gmb-2025-213180</meta:user-defined>
    <meta:user-defined meta:name="OVERHEIDop.versieInformatie"/>
  </office:meta>
</office:document-meta>
</file>