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verdiepingsvloer (t.p.v vide) en het wijzigen van gevels, Richard Heubergerhof 3, 3543HZ Utrecht, GU-Z2025-00118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chard Heubergerhof 3, 3543HZ Utrecht</text:p>
            <text:p text:style-name="common-al">GU-Z2025-0011854</text:p>
            <text:p text:style-name="common-al">Toelichting: het bouwen van een verdiepingsvloer (t.p.v vide) en het wijzigen van gevel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3109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109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109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1854</meta:user-defined>
    <meta:user-defined meta:name="DCTERMS.abstract">Toelichting: het bouwen van een verdiepingsvloer (t.p.v vide) en het wijzigen van gevels</meta:user-defined>
    <dc:language>nl</dc:language>
    <meta:user-defined meta:name="OVERHEIDop.locatietype/OVERHEIDop.gebiedsmarkering">Vlak</meta:user-defined>
    <meta:user-defined meta:name="DC.title">Verleende Omgevingsvergunning, het bouwen van een verdiepingsvloer (t.p.v vide) en het wijzigen van gevels, Richard Heubergerhof 3, 3543HZ Utrecht, GU-Z2025-0011854</meta:user-defined>
    <meta:user-defined meta:name="OVERHEIDop.datumEindeReactietermijn">2025-06-24</meta:user-defined>
    <meta:user-defined meta:name="OVERHEIDop.terinzageleggingBG">https://jeleefomgeving.nl/inzien/002220647/696f2bca-7ced-4b83-b40d-77118eb2cfb3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3109</meta:user-defined>
    <meta:user-defined meta:name="OVERHEIDop.GmbID/DC.identifier">gmb-2025-213109</meta:user-defined>
    <meta:user-defined meta:name="OVERHEIDop.versieInformatie"/>
  </office:meta>
</office:document-meta>
</file>