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schuur in de tuin naast de woning, Pecanlaan 62, 3545CJ Utrecht, GU-Z2025-00021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ecanlaan 62, 3545CJ Utrecht</text:p>
            <text:p text:style-name="common-al">GU-Z2025-0002149</text:p>
            <text:p text:style-name="common-al">Toelichting: het bouwen van een schuur in de tuin naast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3097</text:span><text:line-break/><text:date style:data-style-name="dag" text:fixed="true" text:date-value="2025-05-15"/><text:line-break/><text:date style:data-style-name="jaar" text:fixed="true" text:date-value="2025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097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3097</text:span><text:date style:data-style-name="nicedate" text:fixed="true" text:date-value="2025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6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02149</meta:user-defined>
    <meta:user-defined meta:name="DCTERMS.abstract">Toelichting: het bouwen van een schuur in de tuin naast de woning</meta:user-defined>
    <dc:language>nl</dc:language>
    <meta:user-defined meta:name="DC.title">Verleende Omgevingsvergunning, het bouwen van een schuur in de tuin naast de woning, Pecanlaan 62, 3545CJ Utrecht, GU-Z2025-0002149</meta:user-defined>
    <meta:user-defined meta:name="OVERHEIDop.datumEindeReactietermijn">2025-06-24</meta:user-defined>
    <meta:user-defined meta:name="OVERHEIDop.terinzageleggingBG">https://jeleefomgeving.nl/inzien/002220647/e96a4756-4048-4ead-8d36-c8a936608737</meta:user-defined>
    <meta:user-defined meta:name="OVERHEIDop.locatietype/OVERHEIDop.gebiedsmarkering">GeometrieRef</meta:user-defined>
    <meta:user-defined meta:name="DCTERMS.W3CDTF/DCTERMS.available">2025-05-15</meta:user-defined>
    <meta:user-defined meta:name="DCTERMS.W3CDTF/OVERHEIDop.jaargang">2025</meta:user-defined>
    <meta:user-defined meta:name="OVERHEIDop.externeBijlage">Afwijkvergunning|exb-2025-18121</meta:user-defined>
    <meta:user-defined meta:name="OVERHEIDop.publicationIssue">213097</meta:user-defined>
    <meta:user-defined meta:name="OVERHEIDop.GmbID/DC.identifier">gmb-2025-213097</meta:user-defined>
    <meta:user-defined meta:name="OVERHEIDop.versieInformatie"/>
  </office:meta>
</office:document-meta>
</file>