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opbouw op de woning, Leo Fallplantsoen 62, 3543HH Utrecht, GU-Z2025-001483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eo Fallplantsoen 62, 3543HH Utrecht</text:p>
            <text:p text:style-name="common-al">GU-Z2025-0014832</text:p>
            <text:p text:style-name="common-al">Toelichting: het bouwen van een dakopbouw op de wo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4 juni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12932</text:span><text:line-break/><text:date style:data-style-name="dag" text:fixed="true" text:date-value="2025-05-15"/><text:line-break/><text:date style:data-style-name="jaar" text:fixed="true" text:date-value="2025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12932</text:span><text:date style:data-style-name="nicedate" text:fixed="true" text:date-value="2025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12932</text:span><text:date style:data-style-name="nicedate" text:fixed="true" text:date-value="2025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5-0014832</meta:user-defined>
    <meta:user-defined meta:name="DCTERMS.abstract">Toelichting: het bouwen van een dakopbouw op de woning</meta:user-defined>
    <dc:language>nl</dc:language>
    <meta:user-defined meta:name="OVERHEIDop.locatietype/OVERHEIDop.gebiedsmarkering">Vlak</meta:user-defined>
    <meta:user-defined meta:name="DC.title">Verleende Omgevingsvergunning, het bouwen van een dakopbouw op de woning, Leo Fallplantsoen 62, 3543HH Utrecht, GU-Z2025-0014832</meta:user-defined>
    <meta:user-defined meta:name="OVERHEIDop.datumEindeReactietermijn">2025-06-24</meta:user-defined>
    <meta:user-defined meta:name="OVERHEIDop.terinzageleggingBG">https://jeleefomgeving.nl/inzien/002220647/0600b9ad-e194-4976-a6f0-3ff9e1ecaec3</meta:user-defined>
    <meta:user-defined meta:name="DCTERMS.W3CDTF/DCTERMS.available">2025-05-15</meta:user-defined>
    <meta:user-defined meta:name="DCTERMS.W3CDTF/OVERHEIDop.jaargang">2025</meta:user-defined>
    <meta:user-defined meta:name="OVERHEIDop.publicationIssue">212932</meta:user-defined>
    <meta:user-defined meta:name="OVERHEIDop.GmbID/DC.identifier">gmb-2025-212932</meta:user-defined>
    <meta:user-defined meta:name="OVERHEIDop.versieInformatie"/>
  </office:meta>
</office:document-meta>
</file>