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VERANDEREN VAN EEN PARKEERGARAGE, BETREFT HET WIJZIGEN VAN EEN TECHNISCHE RUIMTE, GEERTS WILLIGENPLEIN 1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anderen van een parkeergarage, betreft het wijzigen van een technische ruimte te Geerts Willigenplein 1, 8441 GV Heerenveen (13-05-2025)</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12600</text:span><text:line-break/><text:date style:data-style-name="dag" text:fixed="true" text:date-value="2025-05-15"/><text:line-break/><text:date style:data-style-name="jaar" text:fixed="true" text:date-value="2025-05-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12600</text:span><text:date style:data-style-name="nicedate" text:fixed="true" text:date-value="2025-05-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12600</text:span><text:date style:data-style-name="nicedate" text:fixed="true" text:date-value="2025-05-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7/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39915</meta:user-defined>
    <dc:language>nl</dc:language>
    <meta:user-defined meta:name="OVERHEIDop.locatietype/OVERHEIDop.gebiedsmarkering">Punt</meta:user-defined>
    <meta:user-defined meta:name="DC.title">VERLENING OMGEVINGSVERGUNNING, VERANDEREN VAN EEN PARKEERGARAGE, BETREFT HET WIJZIGEN VAN EEN TECHNISCHE RUIMTE, GEERTS WILLIGENPLEIN 1 HEERENVEEN</meta:user-defined>
    <meta:user-defined meta:name="DCTERMS.W3CDTF/DCTERMS.available">2025-05-15</meta:user-defined>
    <meta:user-defined meta:name="DCTERMS.W3CDTF/OVERHEIDop.jaargang">2025</meta:user-defined>
    <meta:user-defined meta:name="OVERHEIDop.publicationIssue">212600</meta:user-defined>
    <meta:user-defined meta:name="OVERHEIDop.GmbID/DC.identifier">gmb-2025-212600</meta:user-defined>
    <meta:user-defined meta:name="OVERHEIDop.versieInformatie"/>
  </office:meta>
</office:document-meta>
</file>