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transformeren kantoor naar 2 winkelruimtes en oprichten 15 appartementen  aan de Molenstraat 20 A t/m 20 E en Molensteeg 15 t/m 35 (oneven) in Heng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 mei 2025 een besluit genomen op de aanvraag met zaaknummer Z2024-00003840 voor een Omgevingsvergunning voor het transformeren kantoor naar 2 winkelruimtes en oprichten 15 appartementen op locatie Molenstraat 20 A t/m 20 E en Molensteeg 15 t/m 35 (oneven) in Hengelo. De vergunning is toegekend en verzonden op de besluitdatum. Het besluit betreft de volgende onderdel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ien en bezwaar</text:span>
          </text:p>
            <text:p text:style-name="last-al">U kunt de desbetreffende stukken gedurende zes weken op afspraak inzien bij team VTH Leefomgeving in het stadhuis aan het Burgemeester van der Dussenplein 1. Tegen dit besluit kunt u desgewenst, gedurende zes weken na de datum van verzending van dit besluit, een gemotiveerd bezwaarschrift indienen bij het college van B en W. Kijk voor meer informatie op www.hengelo.nl/bezwaar-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211044</text:span><text:line-break/><text:date style:data-style-name="dag" text:fixed="true" text:date-value="2025-05-20"/><text:line-break/><text:date style:data-style-name="jaar" text:fixed="true" text:date-value="2025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1044</text:span><text:date style:data-style-name="nicedate" text:fixed="true" text:date-value="2025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1044</text:span><text:date style:data-style-name="nicedate" text:fixed="true" text:date-value="2025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Heng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3840</meta:user-defined>
    <meta:user-defined meta:name="DCTERMS.abstract">Betreft: Beschikking op aanvraag op locatie Molenstraat 20 A t/m 20 E en Molensteeg 15 t/m 35 (oneven) in Hengelo</meta:user-defined>
    <dc:language>nl</dc:language>
    <meta:user-defined meta:name="OVERHEIDop.locatietype/OVERHEIDop.gebiedsmarkering">Vlak</meta:user-defined>
    <meta:user-defined meta:name="DC.title">Kennisgeving besluit op Omgevingsvergunning, transformeren kantoor naar 2 winkelruimtes en oprichten 15 appartementen  aan de Molenstraat 20 A t/m 20 E en Molensteeg 15 t/m 35 (oneven) in Hengelo</meta:user-defined>
    <meta:user-defined meta:name="DCTERMS.W3CDTF/DCTERMS.available">2025-05-20</meta:user-defined>
    <meta:user-defined meta:name="DCTERMS.W3CDTF/OVERHEIDop.jaargang">2025</meta:user-defined>
    <meta:user-defined meta:name="OVERHEIDop.publicationIssue">211044</meta:user-defined>
    <meta:user-defined meta:name="OVERHEIDop.GmbID/DC.identifier">gmb-2025-211044</meta:user-defined>
    <meta:user-defined meta:name="OVERHEIDop.versieInformatie"/>
  </office:meta>
</office:document-meta>
</file>