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bouwen van 33 grondgebonden woningen, Voltastraat 2, 1817 DD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Voltastraat 2, 1817 DD Alkmaar<text:span text:style-name="nadrukvet">; </text:span>het bouwen van 33 grondgebonden woningen</text:p>
            <text:p text:style-name="common-al">
            
          </text:p>
            <text:p text:style-name="common-al">Verzenddatum:  09-05-2025  12-02-2025 </text:p>
            <text:p text:style-name="common-al">Zaaknummer: 000095547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207488</text:span><text:line-break/><text:date style:data-style-name="dag" text:fixed="true" text:date-value="2025-05-13"/><text:line-break/><text:date style:data-style-name="jaar" text:fixed="true" text:date-value="2025-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7488</text:span><text:date style:data-style-name="nicedate" text:fixed="true" text:date-value="2025-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7488</text:span><text:date style:data-style-name="nicedate" text:fixed="true" text:date-value="2025-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955473</meta:user-defined>
    <dc:language>nl</dc:language>
    <meta:user-defined meta:name="OVERHEIDop.locatietype/OVERHEIDop.gebiedsmarkering">Punt</meta:user-defined>
    <meta:user-defined meta:name="DC.title">Omgevingsvergunning regulier Verleend: het bouwen van 33 grondgebonden woningen, Voltastraat 2, 1817 DD Alkmaar</meta:user-defined>
    <meta:user-defined meta:name="DCTERMS.W3CDTF/DCTERMS.available">2025-05-13</meta:user-defined>
    <meta:user-defined meta:name="DCTERMS.W3CDTF/OVERHEIDop.jaargang">2025</meta:user-defined>
    <meta:user-defined meta:name="OVERHEIDop.publicationIssue">207488</meta:user-defined>
    <meta:user-defined meta:name="OVERHEIDop.GmbID/DC.identifier">gmb-2025-207488</meta:user-defined>
    <meta:user-defined meta:name="OVERHEIDop.versieInformatie"/>
  </office:meta>
</office:document-meta>
</file>