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de gebruiksfunctie naar woonbestemming, Brittenburg 3 a, 8495 JH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de gebruiksfunctie naar woonbestemming op het perceel Brittenburg 3 a, 8495 JH Aldeboarn (08-05-2025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6887</text:span><text:line-break/><text:date style:data-style-name="dag" text:fixed="true" text:date-value="2025-05-13"/><text:line-break/><text:date style:data-style-name="jaar" text:fixed="true" text:date-value="2025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6887</text:span><text:date style:data-style-name="nicedate" text:fixed="true" text:date-value="2025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6887</text:span><text:date style:data-style-name="nicedate" text:fixed="true" text:date-value="2025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5.491138</meta:user-defined>
    <dc:language>nl</dc:language>
    <meta:user-defined meta:name="OVERHEIDop.locatietype/OVERHEIDop.gebiedsmarkering">Punt</meta:user-defined>
    <meta:user-defined meta:name="DC.title">AANVRAAG OMGEVINGSVERGUNNING, veranderen van de gebruiksfunctie naar woonbestemming, Brittenburg 3 a, 8495 JH Aldeboarn</meta:user-defined>
    <meta:user-defined meta:name="DCTERMS.W3CDTF/DCTERMS.available">2025-05-13</meta:user-defined>
    <meta:user-defined meta:name="DCTERMS.W3CDTF/OVERHEIDop.jaargang">2025</meta:user-defined>
    <meta:user-defined meta:name="OVERHEIDop.publicationIssue">206887</meta:user-defined>
    <meta:user-defined meta:name="OVERHEIDop.GmbID/DC.identifier">gmb-2025-206887</meta:user-defined>
    <meta:user-defined meta:name="OVERHEIDop.versieInformatie"/>
  </office:meta>
</office:document-meta>
</file>