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wijnsbergen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wijnsbergen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wijnsbergenweg, ter hoogte van pandnummer 6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2 mei 2025</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6419</text:span><text:line-break/><text:date style:data-style-name="dag" text:fixed="true" text:date-value="2025-05-12"/><text:line-break/><text:date style:data-style-name="jaar" text:fixed="true" text:date-value="2025-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6419</text:span><text:date style:data-style-name="nicedate" text:fixed="true" text:date-value="2025-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6419</text:span><text:date style:data-style-name="nicedate" text:fixed="true" text:date-value="2025-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wijnsbergenweg ter hoogte van pandnummer 6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wijnsbergenweg (ROTTERDAM)</meta:user-defined>
    <meta:user-defined meta:name="DCTERMS.W3CDTF/DCTERMS.available">2025-05-12</meta:user-defined>
    <meta:user-defined meta:name="OVERHEIDop.externeBijlage">Zwijnbergenweg Schouwtekening|exb-2025-17564</meta:user-defined>
    <meta:user-defined meta:name="DCTERMS.W3CDTF/OVERHEIDop.jaargang">2025</meta:user-defined>
    <meta:user-defined meta:name="OVERHEIDop.publicationIssue">206419</meta:user-defined>
    <meta:user-defined meta:name="OVERHEIDop.GmbID/DC.identifier">gmb-2025-206419</meta:user-defined>
    <meta:user-defined meta:name="OVERHEIDop.versieInformatie"/>
  </office:meta>
</office:document-meta>
</file>