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urnstraat 47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Turnstraat 47, 3078ZL, legaliseren van bergingen in de voor- en achtertuin en de erfafscheiding in de achtertuin. In de achtertuin zijn twee bergingen gerealiseerd. De linker berging heeft een diepte van circa 6,2 meter, een breedte van circa 2,8 meter excl. luifel en circa 3,6 meter incl. luifel en een hoogte van circa 2,4 meter. De rechter berging heeft een diepte van circa 3 meter, een breedte van circa 6,3 meter en een hoogte van circa 2,4 meter. De muren zijn onderdeel van de erfafscheiding en de luifel wordt verbonden door middel van raamkozijnen aan de erfafscheiding aan de linkerkant. De bestaande bakstenen erfafscheiding wordt verhoogd met circa 0,2 meter. De open delen worden dicht gemaakt met raamkozijnen en de tuindeur aan de zijgevel wordt verhoogd tot circa 2,2 meter. De berging in de voortuin heeft een breedte van circa 2,6 meter, een diepte van circa 2,8 meter en een hoogte van circa 2,4 meter (datum besluit 08-05-2025, op dezelfde dag verzonden, dossiernummer OMV.25.03.00212).</text:p>
            <text:p text:style-name="common-al">
            <text:span text:style-name="nadrukvet">Bezwaar bij verleende reguliere omgevingsvergunningen </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5913</text:span><text:line-break/><text:date style:data-style-name="dag" text:fixed="true" text:date-value="2025-05-12"/><text:line-break/><text:date style:data-style-name="jaar" text:fixed="true" text:date-value="2025-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5913</text:span><text:date style:data-style-name="nicedate" text:fixed="true" text:date-value="2025-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5913</text:span><text:date style:data-style-name="nicedate" text:fixed="true" text:date-value="2025-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Turnstraat 47</meta:user-defined>
    <meta:user-defined meta:name="DCTERMS.W3CDTF/DCTERMS.available">2025-05-12</meta:user-defined>
    <meta:user-defined meta:name="DCTERMS.W3CDTF/OVERHEIDop.jaargang">2025</meta:user-defined>
    <meta:user-defined meta:name="OVERHEIDop.publicationIssue">205913</meta:user-defined>
    <meta:user-defined meta:name="OVERHEIDop.GmbID/DC.identifier">gmb-2025-205913</meta:user-defined>
    <meta:user-defined meta:name="OVERHEIDop.versieInformatie"/>
  </office:meta>
</office:document-meta>
</file>