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Soesterveen 12, 3452JM Vleuten, GU-Z2025-00108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esterveen 12, 3452JM Vleuten</text:p>
            <text:p text:style-name="common-al">GU-Z2025-0010810</text:p>
            <text:p text:style-name="common-al">Toelichting: het bouwen van een dakkapel op het voo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9 jun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4058</text:span><text:line-break/><text:date style:data-style-name="dag" text:fixed="true" text:date-value="2025-05-12"/><text:line-break/><text:date style:data-style-name="jaar" text:fixed="true" text:date-value="2025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4058</text:span><text:date style:data-style-name="nicedate" text:fixed="true" text:date-value="2025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4058</text:span><text:date style:data-style-name="nicedate" text:fixed="true" text:date-value="2025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0810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Soesterveen 12, 3452JM Vleuten, GU-Z2025-0010810</meta:user-defined>
    <meta:user-defined meta:name="OVERHEIDop.datumEindeReactietermijn">2025-06-19</meta:user-defined>
    <meta:user-defined meta:name="OVERHEIDop.terinzageleggingBG">https://jeleefomgeving.nl/inzien/002220647/f2eb0dbb-691f-47a1-b500-7e8979e46fcb</meta:user-defined>
    <meta:user-defined meta:name="DCTERMS.W3CDTF/DCTERMS.available">2025-05-12</meta:user-defined>
    <meta:user-defined meta:name="DCTERMS.W3CDTF/OVERHEIDop.jaargang">2025</meta:user-defined>
    <meta:user-defined meta:name="OVERHEIDop.publicationIssue">204058</meta:user-defined>
    <meta:user-defined meta:name="OVERHEIDop.GmbID/DC.identifier">gmb-2025-204058</meta:user-defined>
    <meta:user-defined meta:name="OVERHEIDop.versieInformatie"/>
  </office:meta>
</office:document-meta>
</file>