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BINNENGEKOMEN AANVRAAG OMGEVINGSVERGUNNING BOUWEN – MR HARRY HOLLALAAN 4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Mr. Harry Hollalaan 45 Vught, plaatsen dakkapel voorzijde woning, Z24-286579.</text:p>
            <text:p text:style-name="common-al">De aanvraag is ontvangen op 15 jan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0361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6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6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BINNENGEKOMEN AANVRAAG OMGEVINGSVERGUNNING BOUWEN – MR HARRY HOLLALAAN 45 VUGHT</meta:user-defined>
    <meta:user-defined meta:name="DCTERMS.W3CDTF/DCTERMS.available">2025-01-22</meta:user-defined>
    <meta:user-defined meta:name="DCTERMS.W3CDTF/OVERHEIDop.jaargang">2025</meta:user-defined>
    <meta:user-defined meta:name="OVERHEIDop.publicationIssue">20361</meta:user-defined>
    <meta:user-defined meta:name="OVERHEIDop.GmbID/DC.identifier">gmb-2025-20361</meta:user-defined>
    <meta:user-defined meta:name="OVERHEIDop.versieInformatie"/>
  </office:meta>
</office:document-meta>
</file>