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erf)windturbine op locatie Flieterpsterdyk 10, 9175 GG Reits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103210. De omgevingsvergunning is verleend. De gemeente geeft hiermee toestemming voor het plaatsen van een (erf)windturbine aan Flieterpsterdyk 10, 9175 GG Reitsum.</text:p>
            <text:p text:style-name="common-al">
            
          </text:p>
            <text:p text:style-name="common-al">Het besluit is verzonden op 7 mei 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3012</text:span><text:line-break/><text:date style:data-style-name="dag" text:fixed="true" text:date-value="2025-05-14"/><text:line-break/><text:date style:data-style-name="jaar" text:fixed="true" text:date-value="2025-05-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3012</text:span><text:date style:data-style-name="nicedate" text:fixed="true" text:date-value="2025-05-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3012</text:span><text:date style:data-style-name="nicedate" text:fixed="true" text:date-value="2025-05-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103210</meta:user-defined>
    <meta:user-defined meta:name="DCTERMS.abstract">Verleende omgevingsvergunning voor het plaatsen van een (erf)windturbine op locatie Flieterpsterdyk 10, 9175 GG Reitsum.</meta:user-defined>
    <dc:language>nl</dc:language>
    <meta:user-defined meta:name="OVERHEIDop.locatietype/OVERHEIDop.gebiedsmarkering">Punt</meta:user-defined>
    <meta:user-defined meta:name="DC.title">Besluit op aanvraag omgevingsvergunning voor het plaatsen van een (erf)windturbine op locatie Flieterpsterdyk 10, 9175 GG Reitsum</meta:user-defined>
    <meta:user-defined meta:name="DCTERMS.W3CDTF/DCTERMS.available">2025-05-14</meta:user-defined>
    <meta:user-defined meta:name="DCTERMS.W3CDTF/OVERHEIDop.jaargang">2025</meta:user-defined>
    <meta:user-defined meta:name="OVERHEIDop.publicationIssue">203012</meta:user-defined>
    <meta:user-defined meta:name="OVERHEIDop.GmbID/DC.identifier">gmb-2025-203012</meta:user-defined>
    <meta:user-defined meta:name="OVERHEIDop.versieInformatie"/>
  </office:meta>
</office:document-meta>
</file>