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zettingsvergunning huisvesting, Ceintuurbaan 51 te Deventer (81501-2025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last-al">Op 7 mei 2025 is op eigen verzoek van de aanvrager de aanvraag omzettingsvergunning voor het perceel Ceintuurbaan 51 te Deventer ingetrokken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202728</text:span><text:line-break/><text:date style:data-style-name="dag" text:fixed="true" text:date-value="2025-05-09"/><text:line-break/><text:date style:data-style-name="jaar" text:fixed="true" text:date-value="2025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2728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2728</text:span><text:date style:data-style-name="nicedate" text:fixed="true" text:date-value="2025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38/xml/MC-DRP-BeschikkingAfhandelin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Huisvesting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mzettingsvergunning huisvesting, Ceintuurbaan 51 te Deventer (81501-2025)</meta:user-defined>
    <meta:user-defined meta:name="DCTERMS.W3CDTF/DCTERMS.available">2025-05-09</meta:user-defined>
    <meta:user-defined meta:name="DCTERMS.W3CDTF/OVERHEIDop.jaargang">2025</meta:user-defined>
    <meta:user-defined meta:name="OVERHEIDop.publicationIssue">202728</meta:user-defined>
    <meta:user-defined meta:name="OVERHEIDop.GmbID/DC.identifier">gmb-2025-202728</meta:user-defined>
    <meta:user-defined meta:name="OVERHEIDop.versieInformatie"/>
  </office:meta>
</office:document-meta>
</file>